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TableColumn18" style:family="table-column">
      <style:table-column-properties style:column-width="4.7243in" style:use-optimal-column-width="false"/>
    </style:style>
    <style:style style:name="TableColumn19" style:family="table-column">
      <style:table-column-properties style:column-width="2.3625in" style:use-optimal-column-width="false"/>
    </style:style>
    <style:style style:name="Table17" style:family="table">
      <style:table-properties style:width="7.0868in" fo:margin-left="0in" table:align="left"/>
    </style:style>
    <style:style style:name="TableRow20" style:family="table-row">
      <style:table-row-properties style:use-optimal-row-height="false"/>
    </style:style>
    <style:style style:name="TableCell21" style:family="table-cell">
      <style:table-cell-properties fo:border="none" style:writing-mode="lr-tb" fo:padding-top="0in" fo:padding-left="0.0069in" fo:padding-bottom="0in" fo:padding-right="0.0069in"/>
    </style:style>
    <style:style style:name="TableCell22" style:family="table-cell">
      <style:table-cell-properties fo:border="none" style:writing-mode="lr-tb" fo:padding-top="0in" fo:padding-left="0.0069in" fo:padding-bottom="0in" fo:padding-right="0.0069in"/>
    </style:style>
    <style:style style:name="P23" style:parent-style-name="Нормальный" style:family="paragraph">
      <style:paragraph-properties fo:text-align="end" fo:text-indent="0in"/>
    </style:style>
    <style:style style:name="P24" style:parent-style-name="Нормальный" style:family="paragraph">
      <style:paragraph-properties fo:text-align="end" fo:text-indent="0.4722in"/>
    </style:style>
    <style:style style:name="T25" style:parent-style-name="Основнойшрифтабзаца" style:family="text">
      <style:text-properties fo:font-weight="bold" style:font-weight-asian="bold" fo:color="#26282F"/>
    </style:style>
    <style:style style:name="T26" style:parent-style-name="Основнойшрифтабзаца" style:family="text">
      <style:text-properties fo:font-weight="bold" style:font-weight-asian="bold" fo:color="#26282F"/>
    </style:style>
    <style:style style:name="T27" style:parent-style-name="Основнойшрифтабзаца" style:family="text">
      <style:text-properties fo:font-weight="bold" style:font-weight-asian="bold" fo:color="#26282F"/>
    </style:style>
    <style:style style:name="P28" style:parent-style-name="Информацияоверсии" style:family="paragraph">
      <style:text-properties fo:font-size="8pt" style:font-size-asian="8pt"/>
    </style:style>
    <style:style style:name="P29" style:parent-style-name="Информацияоверсии" style:family="paragraph">
      <style:text-properties fo:font-size="8pt" style:font-size-asian="8pt"/>
    </style:style>
    <style:style style:name="T30" style:parent-style-name="Основнойшрифтабзаца" style:family="text">
      <style:text-properties style:text-position="super 66.6%"/>
    </style:style>
    <style:style style:name="P31" style:parent-style-name="Информацияоверсии" style:family="paragraph">
      <style:text-properties fo:font-size="8pt" style:font-size-asian="8pt"/>
    </style:style>
    <style:style style:name="T32" style:parent-style-name="Основнойшрифтабзаца" style:family="text">
      <style:text-properties style:text-position="super 66.6%"/>
    </style:style>
    <style:style style:name="P33" style:parent-style-name="Информацияоверсии" style:family="paragraph">
      <style:text-properties fo:font-size="8pt" style:font-size-asian="8pt"/>
    </style:style>
    <style:style style:name="P34" style:parent-style-name="Информацияоверсии" style:family="paragraph">
      <style:text-properties fo:font-size="8pt" style:font-size-asian="8pt"/>
    </style:style>
    <style:style style:name="T35" style:parent-style-name="Основнойшрифтабзаца" style:family="text">
      <style:text-properties style:text-position="super 66.6%"/>
    </style:style>
    <style:style style:name="P36" style:parent-style-name="Информацияоверсии" style:family="paragraph">
      <style:text-properties fo:font-size="8pt" style:font-size-asian="8pt"/>
    </style:style>
    <style:style style:name="P37" style:parent-style-name="Информацияоверсии" style:family="paragraph">
      <style:text-properties fo:font-size="8pt" style:font-size-asian="8pt"/>
    </style:style>
    <style:style style:name="P38" style:parent-style-name="Информацияоверсии" style:family="paragraph">
      <style:text-properties fo:font-size="8pt" style:font-size-asian="8pt"/>
    </style:style>
    <style:style style:name="P39" style:parent-style-name="Информацияоверсии" style:family="paragraph">
      <style:text-properties fo:font-size="8pt" style:font-size-asian="8pt"/>
    </style:style>
    <style:style style:name="T40" style:parent-style-name="Основнойшрифтабзаца" style:family="text">
      <style:text-properties style:text-position="super 66.6%"/>
    </style:style>
    <style:style style:name="T41" style:parent-style-name="Основнойшрифтабзаца" style:family="text">
      <style:text-properties style:text-position="super 66.6%"/>
    </style:style>
    <style:style style:name="P42" style:parent-style-name="Информацияоверсии" style:family="paragraph">
      <style:text-properties fo:font-size="8pt" style:font-size-asian="8pt"/>
    </style:style>
    <style:style style:name="P43" style:parent-style-name="Информацияоверсии" style:family="paragraph">
      <style:text-properties fo:font-size="8pt" style:font-size-asian="8pt"/>
    </style:style>
    <style:style style:name="T44" style:parent-style-name="Основнойшрифтабзаца" style:family="text">
      <style:text-properties style:text-position="super 66.6%"/>
    </style:style>
    <style:style style:name="P45" style:parent-style-name="Информацияоверсии" style:family="paragraph">
      <style:text-properties fo:font-size="8pt" style:font-size-asian="8pt"/>
    </style:style>
    <style:style style:name="T46" style:parent-style-name="Основнойшрифтабзаца" style:family="text">
      <style:text-properties style:text-position="super 66.6%"/>
    </style:style>
    <style:style style:name="P47" style:parent-style-name="Информацияоверсии" style:family="paragraph">
      <style:text-properties fo:font-size="8pt" style:font-size-asian="8pt"/>
    </style:style>
    <style:style style:name="T48" style:parent-style-name="Основнойшрифтабзаца" style:family="text">
      <style:text-properties style:text-position="super 66.6%"/>
    </style:style>
    <style:style style:name="P49" style:parent-style-name="Информацияоверсии" style:family="paragraph">
      <style:text-properties fo:font-size="8pt" style:font-size-asian="8pt"/>
    </style:style>
    <style:style style:name="P50" style:parent-style-name="Информацияоверсии" style:family="paragraph">
      <style:text-properties fo:font-size="8pt" style:font-size-asian="8pt"/>
    </style:style>
    <style:style style:name="T51" style:parent-style-name="Основнойшрифтабзаца" style:family="text">
      <style:text-properties style:text-position="super 66.6%"/>
    </style:style>
    <style:style style:name="P52" style:parent-style-name="Информацияоверсии" style:family="paragraph">
      <style:text-properties fo:font-size="8pt" style:font-size-asian="8pt"/>
    </style:style>
    <style:style style:name="T53" style:parent-style-name="Основнойшрифтабзаца" style:family="text">
      <style:text-properties style:text-position="super 66.6%"/>
    </style:style>
    <style:style style:name="P54" style:parent-style-name="Информацияоверсии" style:family="paragraph">
      <style:text-properties fo:font-size="8pt" style:font-size-asian="8pt"/>
    </style:style>
    <style:style style:name="P55" style:parent-style-name="Информацияоверсии" style:family="paragraph">
      <style:text-properties fo:font-size="8pt" style:font-size-asian="8pt"/>
    </style:style>
    <style:style style:name="T56" style:parent-style-name="Основнойшрифтабзаца" style:family="text">
      <style:text-properties style:text-position="super 66.6%"/>
    </style:style>
    <style:style style:name="P57" style:parent-style-name="Информацияоверсии" style:family="paragraph">
      <style:text-properties fo:font-size="8pt" style:font-size-asian="8pt"/>
    </style:style>
    <style:style style:name="T58" style:parent-style-name="Основнойшрифтабзаца" style:family="text">
      <style:text-properties style:text-position="super 66.6%"/>
    </style:style>
    <style:style style:name="P59" style:parent-style-name="Информацияоверсии" style:family="paragraph">
      <style:text-properties fo:font-size="8pt" style:font-size-asian="8pt"/>
    </style:style>
    <style:style style:name="T60" style:parent-style-name="Основнойшрифтабзаца" style:family="text">
      <style:text-properties style:text-position="super 66.6%"/>
    </style:style>
    <style:style style:name="P61" style:parent-style-name="Информацияоверсии" style:family="paragraph">
      <style:text-properties fo:font-size="8pt" style:font-size-asian="8pt"/>
    </style:style>
    <style:style style:name="T62" style:parent-style-name="Основнойшрифтабзаца" style:family="text">
      <style:text-properties style:text-position="super 66.6%"/>
    </style:style>
    <style:style style:name="P63" style:parent-style-name="Информацияоверсии" style:family="paragraph">
      <style:text-properties fo:font-size="8pt" style:font-size-asian="8pt"/>
    </style:style>
    <style:style style:name="T64" style:parent-style-name="Основнойшрифтабзаца" style:family="text">
      <style:text-properties style:text-position="super 66.6%"/>
    </style:style>
    <style:style style:name="P65" style:parent-style-name="Информацияоверсии" style:family="paragraph">
      <style:text-properties fo:font-size="8pt" style:font-size-asian="8pt"/>
    </style:style>
    <style:style style:name="T66" style:parent-style-name="Основнойшрифтабзаца" style:family="text">
      <style:text-properties style:text-position="super 66.6%"/>
    </style:style>
    <style:style style:name="P67" style:parent-style-name="Информацияоверсии" style:family="paragraph">
      <style:text-properties fo:font-size="8pt" style:font-size-asian="8pt"/>
    </style:style>
    <style:style style:name="T68" style:parent-style-name="Основнойшрифтабзаца" style:family="text">
      <style:text-properties style:text-position="super 66.6%"/>
    </style:style>
    <style:style style:name="P69" style:parent-style-name="Информацияоверсии" style:family="paragraph">
      <style:text-properties fo:font-size="8pt" style:font-size-asian="8pt"/>
    </style:style>
    <style:style style:name="T70" style:parent-style-name="Основнойшрифтабзаца" style:family="text">
      <style:text-properties style:text-position="super 66.6%"/>
    </style:style>
    <style:style style:name="P71" style:parent-style-name="Информацияоверсии" style:family="paragraph">
      <style:text-properties fo:font-size="8pt" style:font-size-asian="8pt"/>
    </style:style>
    <style:style style:name="T72" style:parent-style-name="Основнойшрифтабзаца" style:family="text">
      <style:text-properties style:text-position="super 66.6%"/>
    </style:style>
    <style:style style:name="P73" style:parent-style-name="Информацияоверсии" style:family="paragraph">
      <style:text-properties fo:font-size="8pt" style:font-size-asian="8pt"/>
    </style:style>
    <style:style style:name="T74" style:parent-style-name="Основнойшрифтабзаца" style:family="text">
      <style:text-properties style:text-position="super 66.6%"/>
    </style:style>
    <style:style style:name="P75" style:parent-style-name="Информацияоверсии" style:family="paragraph">
      <style:text-properties fo:font-size="8pt" style:font-size-asian="8pt"/>
    </style:style>
    <style:style style:name="T76" style:parent-style-name="Основнойшрифтабзаца" style:family="text">
      <style:text-properties style:text-position="super 66.6%"/>
    </style:style>
    <style:style style:name="P77" style:parent-style-name="Информацияоверсии" style:family="paragraph">
      <style:text-properties fo:font-size="8pt" style:font-size-asian="8pt"/>
    </style:style>
    <style:style style:name="T78" style:parent-style-name="Основнойшрифтабзаца" style:family="text">
      <style:text-properties style:text-position="super 66.6%"/>
    </style:style>
    <style:style style:name="P79" style:parent-style-name="Информацияоверсии" style:family="paragraph">
      <style:text-properties fo:font-size="8pt" style:font-size-asian="8pt"/>
    </style:style>
    <style:style style:name="T80" style:parent-style-name="Основнойшрифтабзаца" style:family="text">
      <style:text-properties style:text-position="super 66.6%"/>
    </style:style>
    <style:style style:name="T81" style:parent-style-name="Основнойшрифтабзаца" style:family="text">
      <style:text-properties style:text-position="super 66.6%"/>
    </style:style>
    <style:style style:name="P82" style:parent-style-name="Информацияоверсии" style:family="paragraph">
      <style:text-properties fo:font-size="8pt" style:font-size-asian="8pt"/>
    </style:style>
    <style:style style:name="P83" style:parent-style-name="Информацияоверсии" style:family="paragraph">
      <style:text-properties fo:font-size="8pt" style:font-size-asian="8pt"/>
    </style:style>
    <style:style style:name="P84" style:parent-style-name="Информацияоверсии" style:family="paragraph">
      <style:text-properties fo:font-size="8pt" style:font-size-asian="8pt"/>
    </style:style>
    <style:style style:name="P85" style:parent-style-name="Информацияоверсии" style:family="paragraph">
      <style:text-properties fo:font-size="8pt" style:font-size-asian="8pt"/>
    </style:style>
    <style:style style:name="P86" style:parent-style-name="Информацияоверсии" style:family="paragraph">
      <style:text-properties fo:font-size="8pt" style:font-size-asian="8pt"/>
    </style:style>
    <style:style style:name="T87" style:parent-style-name="Основнойшрифтабзаца" style:family="text">
      <style:text-properties style:text-position="super 66.6%"/>
    </style:style>
    <style:style style:name="T88" style:parent-style-name="Основнойшрифтабзаца" style:family="text">
      <style:text-properties style:text-position="super 66.6%"/>
    </style:style>
    <style:style style:name="P89" style:parent-style-name="Информацияоверсии" style:family="paragraph">
      <style:text-properties fo:font-size="8pt" style:font-size-asian="8pt"/>
    </style:style>
    <style:style style:name="P90" style:parent-style-name="Информацияоверсии" style:family="paragraph">
      <style:text-properties fo:font-size="8pt" style:font-size-asian="8pt"/>
    </style:style>
    <style:style style:name="P91" style:parent-style-name="Информацияоверсии" style:family="paragraph">
      <style:text-properties fo:font-size="8pt" style:font-size-asian="8pt"/>
    </style:style>
    <style:style style:name="P92" style:parent-style-name="Информацияоверсии" style:family="paragraph">
      <style:text-properties fo:font-size="8pt" style:font-size-asian="8pt"/>
    </style:style>
    <style:style style:name="P93" style:parent-style-name="Информацияоверсии" style:family="paragraph">
      <style:text-properties fo:font-size="8pt" style:font-size-asian="8pt"/>
    </style:style>
    <style:style style:name="P94" style:parent-style-name="Информацияоверсии" style:family="paragraph">
      <style:text-properties fo:font-size="8pt" style:font-size-asian="8pt"/>
    </style:style>
    <style:style style:name="P95" style:parent-style-name="Нормальный" style:family="paragraph">
      <style:paragraph-properties fo:text-align="center" fo:text-indent="0.4722in"/>
    </style:style>
    <style:style style:name="T96" style:parent-style-name="Основнойшрифтабзаца" style:family="text">
      <style:text-properties style:text-position="sub 66.6%"/>
    </style:style>
    <style:style style:name="T97" style:parent-style-name="Основнойшрифтабзаца" style:family="text">
      <style:text-properties style:text-position="sub 66.6%"/>
    </style:style>
    <style:style style:name="P98" style:parent-style-name="Информацияоверсии" style:family="paragraph">
      <style:text-properties fo:font-size="8pt" style:font-size-asian="8pt"/>
    </style:style>
    <style:style style:name="P99" style:parent-style-name="Информацияоверсии" style:family="paragraph">
      <style:text-properties fo:font-size="8pt" style:font-size-asian="8pt"/>
    </style:style>
    <style:style style:name="P100" style:parent-style-name="Информацияоверсии" style:family="paragraph">
      <style:text-properties fo:font-size="8pt" style:font-size-asian="8pt"/>
    </style:style>
    <style:style style:family="graphic" style:name="a0" style:parent-style-name="Graphics">
      <style:graphic-properties fo:border="none" fo:background-color="transparent" fo:clip="rect(0in, 0in, 0in, 0in)" draw:luminance="0%" draw:contrast="0%" draw:image-opacity="100%"/>
    </style:style>
  </office:automatic-styles>
  <office:body>
    <office:text text:use-soft-page-breaks="true">
      <text:h text:style-name="P1" text:outline-level="1"><text:bookmark-start text:name="anchor0"/><text:bookmark-end text:name="anchor0"/><text:a xlink:href="http://ivo.garant.ru/document/redirect/401432062/0" office:target-frame-name="_top" xlink:show="replace">Постановление Правительства РФ от 30 июня 2021 г. N 1090 "О федеральном государственном контроле (надзоре) в области охраны и использования особо охраняемых природных территорий"</text:a></text:h>
      <text:p text:style-name="Информацияобизменениях">С<text:s/>изменениями и дополнениями от:</text:p>
      <text:p text:style-name="Информацияобизменениях">16 марта 2022 г., 26 июля, 14 ноября 2024 г., 17 мая, 8 сентября 2025 г., 29 июня 2026 г.</text:p>
      <text:p text:style-name="Нормальный"/>
      <text:p text:style-name="Нормальный">В соответствии с<text:s/><text:a xlink:href="http://ivo.garant.ru/document/redirect/10107990/3301" office:target-frame-name="_top" xlink:show="replace">пунктом 1 статьи 33</text:a><text:s/>Федерального закона "Об особо охраняемых природных территориях" и<text:s/><text:a xlink:href="http://ivo.garant.ru/document/redirect/74449814/0" office:target-frame-name="_top" xlink:show="replace">Федеральным законом</text:a><text:s/>"О государственном контроле (надзоре) и муниципальном контроле в Российской Федерации" Правительство Российской Федерации постановляет:</text:p>
      <text:p text:style-name="Нормальный"><text:bookmark-start text:name="anchor1"/><text:bookmark-end text:name="anchor1"/>1. Утвердить прилагаемое<text:s/><text:a xlink:href="#anchor1000" office:target-frame-name="_top" xlink:show="replace">Положение</text:a><text:s/>о федеральном государственном контроле (надзоре) в области охраны и использования особо охраняемых природных территорий.</text:p>
      <text:p text:style-name="Нормальный"><text:bookmark-start text:name="anchor2"/><text:bookmark-end text:name="anchor2"/>2. Реализация полномочий, предусмотренных настоящим постановлением, осуществляется Федеральной службой по надзору в сфере природопользования и федеральными государственными бюджетными учреждениями, осуществляющими управление особо охраняемыми природными территориями федерального значения, в пределах установленной предельной численности работников указанных Службы и учреждений, а также бюджетных ассигнований, предусмотренных им в соответствующем бюджете на руководство и управление в сфере установленных функций.</text:p>
      <text:p text:style-name="Нормальный"><text:bookmark-start text:name="anchor3"/><text:bookmark-end text:name="anchor3"/>3. Установить, что плановые проверки в области охраны и использования особо охраняемых природных территорий федерального значения, проведение которых было запланировано на 2021 год и дата проведения которых наступает позднее 30 июня 2021 г., осуществляются в соответствии с<text:s/><text:a xlink:href="#anchor1000" office:target-frame-name="_top" xlink:show="replace">Положением</text:a>, утвержденным настоящим постановлением.</text:p>
      <text:p text:style-name="Нормальный"><text:bookmark-start text:name="anchor4"/><text:bookmark-end text:name="anchor4"/>4. Признать утратившими силу:</text:p>
      <text:p text:style-name="Нормальный"><text:bookmark-start text:name="anchor41"/><text:bookmark-end text:name="anchor41"/><text:a xlink:href="http://ivo.garant.ru/document/redirect/70290092/0" office:target-frame-name="_top" xlink:show="replace">постановление</text:a><text:s/>Правительства Российской Федерации от 24 декабря 2012 г. N 1391 "О государственном надзоре в области охраны<text:s/>и использования особо охраняемых природных территорий федерального значения" (Собрание законодательства Российской Федерации, 2012, N 53, ст. 7946);</text:p>
      <text:p text:style-name="Нормальный"><text:bookmark-start text:name="anchor42"/><text:bookmark-end text:name="anchor42"/><text:a xlink:href="http://ivo.garant.ru/document/redirect/71139920/0" office:target-frame-name="_top" xlink:show="replace">постановление</text:a><text:s/>Правительства Российской Федерации от 17 июля 2015 г. № 717 "О внесении изменений в Положение о государственном надзоре в области охраны и использования особо охраняемых природных территорий федерального значения" (Собрание законодательства Российской Федерации, 2015, N 30, ст. 4595);</text:p>
      <text:p text:style-name="Нормальный"><text:bookmark-start text:name="anchor43"/><text:bookmark-end text:name="anchor43"/><text:a xlink:href="http://ivo.garant.ru/document/redirect/72190082/0" office:target-frame-name="_top" xlink:show="replace">постановление</text:a><text:s/>Правительства Российской Федерации от 2 марта 2019 г. № 233 "О внесении изменений в некоторые акты Правительства Российской Федерации" (Собрание законодательства Российской Федерации, 2019, N 11, ст. 1118).</text:p>
      <text:p text:style-name="Нормальный"><text:bookmark-start text:name="anchor5"/><text:bookmark-end text:name="anchor5"/>5. Настоящее постановление вступает в силу со дня его<text:s/><text:a xlink:href="http://ivo.garant.ru/document/redirect/401432063/0" office:target-frame-name="_top" xlink:show="replace">официального опубликования</text:a>.</text:p>
      <text:p text:style-name="Нормальный"/>
      <table:table table:style-name="Table17">
        <table:table-columns>
          <table:table-column table:style-name="TableColumn18"/>
          <table:table-column table:style-name="TableColumn19"/>
        </table:table-columns>
        <table:table-row table:style-name="TableRow20">
          <table:table-cell table:style-name="TableCell21">
            <text:p text:style-name="Прижатыйвлево">Председатель Правительства Российской Федерации</text:p>
          </table:table-cell>
          <table:table-cell table:style-name="TableCell22">
            <text:p text:style-name="P23">М. Мишустин</text:p>
          </table:table-cell>
        </table:table-row>
      </table:table>
      <text:p text:style-name="Нормальный"/>
      <text:p text:style-name="P24"><text:bookmark-start text:name="anchor1000"/><text:bookmark-end text:name="anchor1000"/><text:span text:style-name="T25">УТВЕРЖДЕНО<text:s/></text:span><text:a xlink:href="#anchor0" office:target-frame-name="_top" xlink:show="replace"><text:span text:style-name="T26">постановлением</text:span></text:a><text:span text:style-name="T27"><text:s/>Правительства Российской Федерации от 30 июня 2021 г. N 1090</text:span></text:p>
      <text:p text:style-name="Нормальный"/>
      <text:h text:style-name="Заголовок1" text:outline-level="1">Положение о федеральном государственном контроле (надзоре) в области охраны и использования особо охраняемых природных территорий</text:h>
      <text:p text:style-name="Информацияобизменениях">С изменениями и дополнениями от:</text:p>
      <text:p text:style-name="Информацияобизменениях">16 марта 2022 г., 26 июля, 14 ноября 2024 г., 17 мая, 8 сентября 2025 г., 29 июня 2026 г.</text:p>
      <text:p text:style-name="Нормальный"/>
      <text:p text:style-name="P28">Информация об изменениях:</text:p>
      <text:p text:style-name="Информацияоверсии"><text:bookmark-start text:name="anchor1001"/><text:bookmark-end text:name="anchor1001"/>Пункт 1 изменен с 1 сентября 2025 г. -<text:s/><text:a xlink:href="http://ivo.garant.ru/document/redirect/412027516/1004" office:target-frame-name="_top" xlink:show="replace">Постановление</text:a><text:s/>Правительства России от 17 мая 2025 г. № 669</text:p>
      <text:p text:style-name="Информацияоверсии"><text:a xlink:href="http://ivo.garant.ru/document/redirect/483407120/1001" office:target-frame-name="_top" xlink:show="replace">См. предыдущую редакцию</text:a></text:p>
      <text:soft-page-break/>
      <text:p text:style-name="Нормальный">1. Настоящее Положение определяет порядок осуществления федерального государственного контроля (надзора) в<text:s/>области охраны и использования особо охраняемых природных территорий (далее - государственный надзор), за исключением государственного надзора, осуществляемого Федеральной службой охраны Российской Федерации на особо охраняемых природных территориях, находящихся в ведении Федеральной службы охраны Российской Федерации, и в границах их охранных зон, в том числе на земельных участках иных правообладателей, расположенных в границах указанных особо охраняемых природных территорий и в границах их охранных зон.</text:p>
      <text:p text:style-name="P29">Информация об изменениях:</text:p>
      <text:p text:style-name="Информацияоверсии"><text:bookmark-start text:name="anchor1002"/><text:bookmark-end text:name="anchor1002"/>Пункт 2 изменен с 7 августа 2024 г. -<text:s/><text:a xlink:href="http://ivo.garant.ru/document/redirect/409451963/1001" office:target-frame-name="_top" xlink:show="replace">Постановление</text:a><text:s/>Правительства России от 26 июля 2024 г. № 1017</text:p>
      <text:p text:style-name="Информацияоверсии"><text:a xlink:href="http://ivo.garant.ru/document/redirect/76838454/1002" office:target-frame-name="_top" xlink:show="replace">См. предыдущую редакцию</text:a></text:p>
      <text:p text:style-name="Нормальный">2. Предметом государственного надзора является соблюдение юридическими лицами, индивидуальными предпринимателями и гражданами на особо охраняемых природных территориях федерального значения и в границах их охранных зон обязательных требований, установленных<text:s/><text:a xlink:href="http://ivo.garant.ru/document/redirect/10107990/0" office:target-frame-name="_top" xlink:show="replace">Федеральным законом</text:a><text:s/>"Об особо охраняемых природных территориях", положениями об особо охраняемых природных территориях, положениями об охранных зонах особо охраняемых природных территорий, другими федеральными законами и принимаемыми в соответствии с ними иными нормативными правовыми актами Российской Федерации, нормативными правовыми актами субъектов Российской Федерации в области охраны и использования особо охраняемых природных территорий (далее - обязательные требования), касающихся:</text:p>
      <text:p text:style-name="Нормальный">режима особо охраняемой природной территории;</text:p>
      <text:p text:style-name="Нормальный">особого правового режима использования земельных участков, водных объектов, природных ресурсов и иных объектов недвижимости, расположенных в границах особо охраняемых природных территорий;</text:p>
      <text:p text:style-name="Нормальный">режима охранных зон особо охраняемых природных территорий;</text:p>
      <text:p text:style-name="Нормальный"><text:bookmark-start text:name="anchor10025"/><text:bookmark-end text:name="anchor10025"/>соблюдения юридическими лицами, индивидуальными предпринимателями и гражданами, предоставляющими услуги экскурсоводов (гидов), гидов-переводчиков и инструкторов-проводников на территории особо охраняемой природной территории, требований в части наличия соответствующей аттестации экскурсоводов (гидов), гидов-переводчиков и инструкторов-проводников при сопровождении ими туристов (экскурсантов), сопровождения туристов (экскурсантов) инструктором-проводником при посещении (прохождении) туристских маршрутов, требующих специального сопровождения, указанных в<text:s/><text:a xlink:href="http://ivo.garant.ru/document/redirect/136248/1931" office:target-frame-name="_top" xlink:show="replace">части первой статьи<text:s/>19<text:span text:style-name="T30"> 3</text:span></text:a><text:s/>Федерального закона "Об основах туристской деятельности в Российской Федерации".</text:p>
      <text:p text:style-name="Нормальный"><text:bookmark-start text:name="anchor1003"/><text:bookmark-end text:name="anchor1003"/>3. Государственный надзор осуществляется:</text:p>
      <text:p text:style-name="Нормальный"><text:bookmark-start text:name="anchor100302"/><text:bookmark-end text:name="anchor100302"/>федеральными государственными бюджетными учреждениями в отношении управляемых ими особо охраняемых природных территорий федерального значения и их охранных зон;</text:p>
      <text:p text:style-name="Нормальный"><text:bookmark-start text:name="anchor100303"/><text:bookmark-end text:name="anchor100303"/>Федеральной службой по надзору в сфере природопользования (ее территориальными органами) на особо охраняемых природных территориях федерального значения и в границах их охранных зон, которые не находятся под управлением федеральных государственных бюджетных учреждений.</text:p>
      <text:p text:style-name="Нормальный"><text:bookmark-start text:name="anchor1004"/><text:bookmark-end text:name="anchor1004"/>4. К объектам государственного надзора относятся:</text:p>
      <text:p text:style-name="Нормальный"><text:bookmark-start text:name="anchor10041"/><text:bookmark-end text:name="anchor10041"/>а) деятельность, действия (бездействие) граждан и организаций, в рамках которых должны соблюдаться обязательные требования, в том числе предъявляемые к гражданам и организациям, осуществляющим деятельность, действия (бездействие);</text:p>
      <text:p text:style-name="Нормальный"><text:bookmark-start text:name="anchor10042"/><text:bookmark-end text:name="anchor10042"/>б) здания, помещения, сооружения, линейные объекты, территории, включая воздушное пространство, водные, земельные и лесные участки, оборудование, устройства, предметы, материалы, транспортные средства, компоненты природной среды, природные и природно-антропогенные объекты, другие объекты, которыми граждане и организации владеют и (или) пользуются, компоненты природной среды, природные и природно-антропогенные объекты, не находящиеся во<text:s/>владении и (или) пользовании граждан или организаций, к которым предъявляются обязательные требования (далее - производственные объекты).</text:p>
      <text:p text:style-name="Нормальный"><text:bookmark-start text:name="anchor1005"/><text:bookmark-end text:name="anchor1005"/><text:soft-page-break/>5. Должностными лицами Федеральной службы по надзору в сфере природопользования (ее территориальных органов), уполномоченными принимать решение о проведении контрольных (надзорных) мероприятий, являются:</text:p>
      <text:p text:style-name="Нормальный"><text:bookmark-start text:name="anchor1052"/><text:bookmark-end text:name="anchor1052"/>руководитель (его заместитель) Федеральной службы по надзору в сфере природопользования;</text:p>
      <text:p text:style-name="Нормальный"><text:bookmark-start text:name="anchor1053"/><text:bookmark-end text:name="anchor1053"/>руководитель (его заместитель) территориального органа Федеральной службы по надзору в сфере природопользования.</text:p>
      <text:p text:style-name="Нормальный">От имени Федеральной службы по надзору в сфере природопользования (ее территориальных органов) государственный надзор вправе осуществлять:</text:p>
      <text:p text:style-name="Нормальный"><text:bookmark-start text:name="anchor1055"/><text:bookmark-end text:name="anchor1055"/>руководитель (его заместитель) Федеральной службы по надзору в сфере<text:s/>природопользования;</text:p>
      <text:p text:style-name="Нормальный">должностные лица Федеральной службы по надзору в сфере природопользования, в должностные обязанности которых в соответствии с должностным регламентом входит осуществление полномочий государственного контроля (надзора), в том числе проведение профилактических мероприятий и контрольных (надзорных) мероприятий (далее - должностные обязанности);</text:p>
      <text:p text:style-name="Нормальный">руководитель (его заместитель) территориального органа Федеральной службы по надзору в сфере природопользования;</text:p>
      <text:p text:style-name="Нормальный">должностные лица территориального органа Федеральной службы по надзору в сфере природопользования в соответствии с должностными обязанностями.</text:p>
      <text:p text:style-name="Нормальный">Для целей применения настоящего Положения под должностными лицами, указанными в<text:s/><text:a xlink:href="#anchor1055" office:target-frame-name="_top" xlink:show="replace">абзацах пятом - восьмом</text:a><text:s/>настоящего пункта понимаются должностные лица Федеральной службы по надзору в сфере природопользования.</text:p>
      <text:p text:style-name="Нормальный"><text:bookmark-start text:name="anchor1006"/><text:bookmark-end text:name="anchor1006"/>6. Должностным лицом федеральных государственных бюджетных учреждений, управляющих особо охраняемыми природными территориями федерального значения (далее - учреждение), уполномоченным принимать решение о проведении контрольных (надзорных) мероприятий, является руководитель учреждения (его заместитель).</text:p>
      <text:p text:style-name="Нормальный"><text:bookmark-start text:name="anchor10062"/><text:bookmark-end text:name="anchor10062"/>От имени учреждений государственный надзор вправе осуществлять:</text:p>
      <text:p text:style-name="Нормальный">руководитель (его заместитель) учреждения;</text:p>
      <text:p text:style-name="Нормальный"><text:bookmark-start text:name="anchor10064"/><text:bookmark-end text:name="anchor10064"/>должностные<text:s/>лица учреждений, в должностные обязанности которых в соответствии с должностной инструкцией входит осуществление полномочий государственного контроля (надзора), в том числе проведение профилактических мероприятий и контрольных (надзорных) мероприятий.</text:p>
      <text:p text:style-name="P31">Информация об изменениях:</text:p>
      <text:p text:style-name="Информацияоверсии"><text:bookmark-start text:name="anchor10061"/><text:bookmark-end text:name="anchor10061"/>Положение дополнено пунктом 6.1 с 8 июля 2026 г. -<text:s/><text:a xlink:href="http://ivo.garant.ru/document/redirect/414460393/1001" office:target-frame-name="_top" xlink:show="replace">Постановление</text:a><text:s/>Правительства России от 29 июня 2026 г. № 802</text:p>
      <text:p text:style-name="Нормальный">6<text:span text:style-name="T32"> 1</text:span>. Решения о проведении профилактического визита,<text:s/>об объявлении предостережения, о проведении контрольного (надзорного) мероприятия, предусматривающего взаимодействие с контролируемым лицом, акты (в том числе акты о невозможности проведения) контрольного (надзорного) мероприятия, профилактического мероприятия, контрольного (надзорного) действия в рамках специального режима государственного надзора, предписания об устранении выявленных нарушений оформляются должностными лицами, указанными в<text:s/><text:a xlink:href="#anchor1005" office:target-frame-name="_top" xlink:show="replace">пунктах 5</text:a><text:s/>и<text:s/><text:a xlink:href="#anchor1006" office:target-frame-name="_top" xlink:show="replace">6</text:a><text:s/>настоящего Положения, посредством внесения сведений о них в единый реестр контрольных (надзорных) мероприятий и их подписания. Для оформления указанных решений, актов и предписаний отдельное формирование документа не требуется.</text:p>
      <text:p text:style-name="Нормальный"><text:bookmark-start text:name="anchor1007"/><text:bookmark-end text:name="anchor1007"/>7. Должностные лица, указанные в<text:s/><text:a xlink:href="#anchor1005" office:target-frame-name="_top" xlink:show="replace">пунктах 5</text:a><text:s/>и<text:s/><text:a xlink:href="#anchor1006" office:target-frame-name="_top" xlink:show="replace">6</text:a><text:s/>настоящего Положения, в объеме проводимых контрольных (надзорных) мероприятий наряду с правами, установленными<text:s/><text:a xlink:href="http://ivo.garant.ru/document/redirect/74449814/29" office:target-frame-name="_top" xlink:show="replace">Федеральным законом</text:a><text:s/>"О государственном контроле (надзоре) и муниципальном контроле в Российской Федерации" и<text:s/><text:a xlink:href="http://ivo.garant.ru/document/redirect/10107990/34" office:target-frame-name="_top" xlink:show="replace">Федеральным законом</text:a><text:s/>"Об особо охраняемых природных территориях", в пределах установленной компетенции имеют право в том числе:</text:p>
      <text:p text:style-name="Нормальный"><text:bookmark-start text:name="anchor1071"/><text:bookmark-end text:name="anchor1071"/>а) запрашивать в целях проверки у граждан, находящихся на особо охраняемых природных территориях и в границах охранных зон государственных природных заповедников и национальных<text:s/><text:soft-page-break/>парков, разрешение на право пребывания на указанных особо охраняемых природных территориях и в границах охранных зон указанных государственных природных заповедников и национальных парков;</text:p>
      <text:p text:style-name="Нормальный"><text:bookmark-start text:name="anchor1072"/><text:bookmark-end text:name="anchor1072"/>б) производить в границах особо охраняемых природных территорий<text:s/>и их охранных зон досмотр транспортных средств, личных вещей граждан;</text:p>
      <text:p text:style-name="Нормальный"><text:bookmark-start text:name="anchor1073"/><text:bookmark-end text:name="anchor1073"/>в) проверять наличие разрешения на хранение и ношение охотничьего оружия;</text:p>
      <text:p text:style-name="Нормальный"><text:bookmark-start text:name="anchor1074"/><text:bookmark-end text:name="anchor1074"/>г) проверять имеющиеся у граждан орудия и продукцию природопользования.</text:p>
      <text:p text:style-name="Нормальный"><text:bookmark-start text:name="anchor1008"/><text:bookmark-end text:name="anchor1008"/>8. Должностные лица, указанные в<text:s/><text:a xlink:href="#anchor1005" office:target-frame-name="_top" xlink:show="replace">пунктах 5</text:a><text:s/>и<text:s/><text:a xlink:href="#anchor1006" office:target-frame-name="_top" xlink:show="replace">6</text:a><text:s/>настоящего Положения, наряду с решениями, принимаемыми в процессе и по результатам проведения контрольных (надзорных) мероприятий, установленными<text:s/><text:a xlink:href="http://ivo.garant.ru/document/redirect/74449814/56" office:target-frame-name="_top" xlink:show="replace">Федеральным законом</text:a><text:s/>"О государственном контроле (надзоре) и муниципальном контроле в Российской Федерации", в объеме проводимых контрольных (надзорных) действий имеют право:</text:p>
      <text:p text:style-name="Нормальный"><text:bookmark-start text:name="anchor1081"/><text:bookmark-end text:name="anchor1081"/>а) изымать у граждан, нарушивших<text:s/><text:a xlink:href="http://ivo.garant.ru/document/redirect/10107990/1" office:target-frame-name="_top" xlink:show="replace">законодательство</text:a><text:s/>Российской Федерации об особо охраняемых природных территориях, продукцию и орудия незаконного природопользования, транспортные средства и соответствующие документы;</text:p>
      <text:p text:style-name="Нормальный"><text:bookmark-start text:name="anchor1082"/><text:bookmark-end text:name="anchor1082"/>б) направлять в соответствующие<text:s/>органы местного самоуправления уведомления о выявлении самовольной постройки по фактам размещения объекта капитального строительства на земельном участке в границах особо охраняемой природной территории, ее функциональной зоны или охранной зоны, режим особой охраны которых не допускает размещения объекта капитального строительства;</text:p>
      <text:p text:style-name="Нормальный"><text:bookmark-start text:name="anchor1083"/><text:bookmark-end text:name="anchor1083"/>в) предъявлять иски физическим и юридическим лицам о взыскании в пользу государственных природных заповедников и национальных парков средств в счет возмещения ущерба, нанесенного<text:s/>природным комплексам и объектам государственных природных заповедников и национальных парков вследствие нарушений установленного режима государственных природных заповедников и национальных парков;</text:p>
      <text:p text:style-name="Нормальный"><text:bookmark-start text:name="anchor1084"/><text:bookmark-end text:name="anchor1084"/>г) задерживать в границах особо охраняемых природных территорий и их охранных зон граждан, нарушивших<text:s/><text:a xlink:href="http://ivo.garant.ru/document/redirect/10107990/1" office:target-frame-name="_top" xlink:show="replace">законодательство</text:a><text:s/>Российской Федерации об особо охраняемых природных территориях, и доставлять указанных граждан в правоохранительные органы.</text:p>
      <text:p text:style-name="Нормальный"><text:bookmark-start text:name="anchor1009"/><text:bookmark-end text:name="anchor1009"/>9.<text:s/>В целях настоящего Положения под орудиями незаконного природопользования понимаются предметы, используемые для добывания (заготовки) и уничтожения объектов животного и растительного мира или для иных способов незаконного природопользования, под продукцией<text:s/>незаконного природопользования понимаются животные, растения, грибы, палеонтологические объекты, минералы, иные природные объекты, добытые (заготовленные) в ходе правонарушения, а также их части и полученная из них продукция.</text:p>
      <text:p text:style-name="Нормальный"><text:bookmark-start text:name="anchor1010"/><text:bookmark-end text:name="anchor1010"/>10. Учет объектов государственного надзора осуществляется при ведении государственного кадастра особо охраняемых природных территорий федерального значения.</text:p>
      <text:p text:style-name="P33">Информация об изменениях:</text:p>
      <text:p text:style-name="Информацияоверсии"><text:bookmark-start text:name="anchor1011"/><text:bookmark-end text:name="anchor1011"/>Пункт 11 изменен с 8 июля 2026 г. -<text:s/><text:a xlink:href="http://ivo.garant.ru/document/redirect/414460393/1002" office:target-frame-name="_top" xlink:show="replace">Постановление</text:a><text:s/>Правительства России от 29 июня 2026 г. № 802</text:p>
      <text:p text:style-name="Информацияоверсии"><text:a xlink:href="http://ivo.garant.ru/document/redirect/483426076/1011" office:target-frame-name="_top" xlink:show="replace">См. предыдущую редакцию</text:a></text:p>
      <text:p text:style-name="Нормальный">11. Федеральная служба по надзору в сфере природопользования (ее территориальные органы) и федеральные государственные бюджетные учреждения, осуществляющие надзор в отношении управляемых ими особо охраняемых природных территорий федерального значения и их охранных зон (далее - надзорные органы), для целей управления рисками причинения вреда (ущерба) относят объекты государственного надзора к одной из следующих категорий риска причинения вреда (ущерба) (далее - категории риска):</text:p>
      <text:p text:style-name="Нормальный"><text:bookmark-start text:name="anchor1111"/><text:bookmark-end text:name="anchor1111"/>а) чрезвычайно высокий риск;</text:p>
      <text:p text:style-name="Нормальный"><text:bookmark-start text:name="anchor1112"/><text:bookmark-end text:name="anchor1112"/>б) высокий риск;</text:p>
      <text:p text:style-name="Нормальный"><text:bookmark-start text:name="anchor1113"/><text:bookmark-end text:name="anchor1113"/>в) значительный риск;</text:p>
      <text:p text:style-name="Нормальный"><text:bookmark-start text:name="anchor1114"/><text:bookmark-end text:name="anchor1114"/>г) средний риск;</text:p>
      <text:p text:style-name="Нормальный"><text:bookmark-start text:name="anchor1115"/><text:bookmark-end text:name="anchor1115"/>д) умеренный риск;</text:p>
      <text:p text:style-name="Нормальный"><text:bookmark-start text:name="anchor1116"/><text:bookmark-end text:name="anchor1116"/>е) низкий риск.</text:p>
      <text:p text:style-name="Нормальный"><text:bookmark-start text:name="anchor1012"/><text:bookmark-end text:name="anchor1012"/>12.<text:s/>Объекты государственного надзора относятся к следующим категориям риска:</text:p>
      <text:p text:style-name="Нормальный"><text:bookmark-start text:name="anchor1121"/><text:bookmark-end text:name="anchor1121"/><text:soft-page-break/>а) категория значительного риска - деятельность граждан и организаций в границах государственных природных заповедников и национальных парков;</text:p>
      <text:p text:style-name="Нормальный"><text:bookmark-start text:name="anchor1122"/><text:bookmark-end text:name="anchor1122"/>б) категория среднего риска -<text:s/>деятельность граждан и организаций в границах:</text:p>
      <text:p text:style-name="Нормальный">охранных зон государственных природных заповедников;</text:p>
      <text:p text:style-name="Нормальный">охранных зон национальных парков;</text:p>
      <text:p text:style-name="Нормальный">государственных природных заказников;</text:p>
      <text:p text:style-name="Нормальный">памятников природы;</text:p>
      <text:p text:style-name="Нормальный">дендрологических парков и ботанических садов;</text:p>
      <text:p text:style-name="Нормальный"><text:bookmark-start text:name="anchor1123"/><text:bookmark-end text:name="anchor1123"/>в) категория низкого риска - деятельность граждан и организаций в границах:</text:p>
      <text:p text:style-name="Нормальный">охранных зон природных парков;</text:p>
      <text:p text:style-name="Нормальный">охранных зон памятников природы.</text:p>
      <text:p text:style-name="Нормальный"><text:bookmark-start text:name="anchor1013"/><text:bookmark-end text:name="anchor1013"/>13. Объекты государственного надзора, подлежащие отнесению в соответствии с<text:s/><text:a xlink:href="#anchor1011" office:target-frame-name="_top" xlink:show="replace">пунктом 11</text:a><text:s/>настоящего Положения к категориям значительного риска, среднего риска и низкого риска, относятся к категориям высокого риска, значительного риска, умеренного риска соответственно, в случае если такой объект размещается:</text:p>
      <text:p text:style-name="Нормальный">в границах центральной экологической зоны Байкальской<text:s/>природной территории;</text:p>
      <text:p text:style-name="Нормальный">в границах водно-болотного угодья международного значения;</text:p>
      <text:p text:style-name="Нормальный">в Арктической зоне Российской Федерации;</text:p>
      <text:p text:style-name="Нормальный">в акватории внутренних морских вод Российской Федерации, территориального моря Российской Федерации;</text:p>
      <text:p text:style-name="Нормальный">в водоохраной зоне моря;</text:p>
      <text:p text:style-name="Нормальный">в границах территорий, имеющих статус Всемирного наследия ЮНЕСКО и биосферного резервата ЮНЕСКО.</text:p>
      <text:p text:style-name="Нормальный"><text:bookmark-start text:name="anchor1014"/><text:bookmark-end text:name="anchor1014"/>14. Объекты государственного надзора, отнесенные в соответствии с<text:s/><text:a xlink:href="#anchor1011" office:target-frame-name="_top" xlink:show="replace">пунктами 11</text:a><text:s/>и<text:s/><text:a xlink:href="#anchor1012" office:target-frame-name="_top" xlink:show="replace">12</text:a><text:s/>настоящего Положения к категориям высокого риска, значительного риска, среднего риска, умеренного риска, низкого риска, подлежат отнесению к категориям чрезвычайно высокого риска, высокого риска, значительного риска, среднего риска, умеренного риска соответственно при наличии одного из следующих решений, вступивших в законную силу в течение 3 лет, предшествующих дате принятия решения об отнесении объекта государственного надзора к категории риска:</text:p>
      <text:p text:style-name="Нормальный"><text:bookmark-start text:name="anchor1141"/><text:bookmark-end text:name="anchor1141"/>а) постановление о назначении административного наказания, за исключением административного наказания в виде предупреждения, юридическому лицу, его должностным лицам, индивидуальному предпринимателю, гражданину за совершение на особо охраняемых природных территориях либо в их охранных зонах административного правонарушения, предусмотренного<text:s/>статьями Кодекса Российской Федерации об административных правонарушениях, указанными в<text:s/><text:a xlink:href="http://ivo.garant.ru/document/redirect/12125267/232501" office:target-frame-name="_top" xlink:show="replace">части 1 статьи 23.25</text:a><text:s/>Кодекса Российской Федерации об административных правонарушениях, вынесенного должностными лицами надзорного органа или судом на основании протокола об административном правонарушении, составленного должностными лицами надзорного органа;</text:p>
      <text:p text:style-name="Нормальный"><text:bookmark-start text:name="anchor1142"/><text:bookmark-end text:name="anchor1142"/>б) обвинительный приговор, предусматривающий признание должностного лица организации, индивидуального предпринимателя или гражданина виновным в совершении преступления, предусмотренного<text:s/><text:a xlink:href="http://ivo.garant.ru/document/redirect/10108000/250" office:target-frame-name="_top" xlink:show="replace">статьями 250 - 252</text:a>,<text:s/><text:a xlink:href="http://ivo.garant.ru/document/redirect/10108000/254" office:target-frame-name="_top" xlink:show="replace">254<text:s/>- 262</text:a><text:s/>Уголовного кодекса Российской Федерации.</text:p>
      <text:p text:style-name="Нормальный"><text:bookmark-start text:name="anchor1015"/><text:bookmark-end text:name="anchor1015"/>15. Объекты государственного надзора, отнесенные в соответствии с<text:s/><text:a xlink:href="#anchor1141" office:target-frame-name="_top" xlink:show="replace">подпунктом "а" пункта 14</text:a><text:s/>настоящего Положения к категориям чрезвычайно высокого риска, высокого риска, значительного риска, среднего риска, умеренного риска, подлежат отнесению к категориям высокого риска, значительного риска, среднего риска, умеренного риска, низкого риска соответственно после устранения в установленный срок выявленного нарушения обязательных требований, подтвержденного результатами контрольного (надзорного) мероприятия.</text:p>
      <text:p text:style-name="Нормальный"><text:bookmark-start text:name="anchor1016"/><text:bookmark-end text:name="anchor1016"/>16. Объекты государственного надзора, отнесенные в соответствии с<text:s/><text:a xlink:href="#anchor1011" office:target-frame-name="_top" xlink:show="replace">пунктами 11</text:a><text:s/>и<text:s/><text:a xlink:href="#anchor1012" office:target-frame-name="_top" xlink:show="replace">12</text:a><text:s/>настоящего Положения к категориям высокого<text:s/>риска, значительного риска, среднего риска, умеренного риска, подлежат отнесению к категориям значительного риска, среднего риска, умеренного риска, низкого риска соответственно при отсутствии в течение 3 лет, предшествующих<text:s/><text:soft-page-break/>дате принятия решения об отнесении объекта к категории риска, вступивших в законную силу решений, предусмотренных<text:s/><text:a xlink:href="#anchor1014" office:target-frame-name="_top" xlink:show="replace">пунктом 14</text:a><text:s/>настоящего Положения, и одновременном соблюдении требований<text:s/><text:a xlink:href="http://ivo.garant.ru/document/redirect/10107990/1" office:target-frame-name="_top" xlink:show="replace">законодательства</text:a><text:s/>об особо охраняемых природных территориях и в области охраны окружающей среды.</text:p>
      <text:p text:style-name="P34">Информация об изменениях:</text:p>
      <text:p text:style-name="Информацияоверсии"><text:bookmark-start text:name="anchor10161"/><text:bookmark-end text:name="anchor10161"/>Положение дополнено пунктом 16.1 с 8 июля 2026 г. -<text:s/><text:a xlink:href="http://ivo.garant.ru/document/redirect/414460393/1003" office:target-frame-name="_top" xlink:show="replace">Постановление</text:a><text:s/>Правительства России от 29 июня 2026 г. № 802</text:p>
      <text:p text:style-name="Нормальный">16<text:span text:style-name="T35"> 1</text:span>. Объект государственного надзора считается отнесенным к одной из категорий риска после внесения сведений в единый реестр видов федерального государственного контроля (надзора), регионального государственного контроля (надзора), муниципального контроля.</text:p>
      <text:p text:style-name="Нормальный"><text:bookmark-start text:name="anchor1017"/><text:bookmark-end text:name="anchor1017"/>17. В рамках осуществления государственного надзора проводятся следующие профилактические мероприятия:</text:p>
      <text:p text:style-name="Нормальный"><text:bookmark-start text:name="anchor1171"/><text:bookmark-end text:name="anchor1171"/>а) информирование;</text:p>
      <text:p text:style-name="Нормальный"><text:bookmark-start text:name="anchor1172"/><text:bookmark-end text:name="anchor1172"/>б) обобщение правоприменительной практики;</text:p>
      <text:p text:style-name="Нормальный"><text:bookmark-start text:name="anchor1173"/><text:bookmark-end text:name="anchor1173"/>в) объявление предостережения;</text:p>
      <text:p text:style-name="Нормальный"><text:bookmark-start text:name="anchor1174"/><text:bookmark-end text:name="anchor1174"/>г) консультирование;</text:p>
      <text:p text:style-name="Нормальный"><text:bookmark-start text:name="anchor1175"/><text:bookmark-end text:name="anchor1175"/>д) профилактический визит.</text:p>
      <text:p text:style-name="Нормальный"><text:bookmark-start text:name="anchor1018"/><text:bookmark-end text:name="anchor1018"/>18. Доклад, содержащий результаты обобщения правоприменительной практики контрольного (надзорного) органа, готовится надзорными органами с периодичностью не реже 1 раза в год. Такой доклад утверждается и размещается на<text:s/>официальном сайте надзорных органов в информационно-телекоммуникационной сети "Интернет" до 1 апреля года, следующего за отчетным годом.</text:p>
      <text:p text:style-name="P36">Информация об изменениях:</text:p>
      <text:p text:style-name="Информацияоверсии"><text:bookmark-start text:name="anchor1019"/><text:bookmark-end text:name="anchor1019"/>Пункт 19 изменен с 8 июля 2026 г. -<text:s/><text:a xlink:href="http://ivo.garant.ru/document/redirect/414460393/1004" office:target-frame-name="_top" xlink:show="replace">Постановление</text:a><text:s/>Правительства России от 29 июня 2026 г. № 802</text:p>
      <text:p text:style-name="Информацияоверсии"><text:a xlink:href="http://ivo.garant.ru/document/redirect/483426076/1019" office:target-frame-name="_top" xlink:show="replace">См. предыдущую редакцию</text:a></text:p>
      <text:p text:style-name="Нормальный">19. Контролируемое лицо вправе после получения предостережения о недопустимости нарушения обязательных требований подать в надзорный орган возражение в отношении указанного предостережения, в том числе посредством федеральной государственной информационной системы<text:s/><text:a xlink:href="https://www.gosuslugi.ru" office:target-frame-name="_top" xlink:show="replace">"Единый портал</text:a><text:s/>государственных и муниципальных услуг (функций)", не позднее 30 дней со дня получения им предостережения. Возражение в отношении предостережения рассматривается надзорным органом в течение 30 дней со дня его получения. Контролируемому лицу направляется ответ с информацией о согласии или несогласии с возражением. В случае несогласия с возражением указываются соответствующие обоснования.</text:p>
      <text:p text:style-name="P37">Информация об изменениях:</text:p>
      <text:p text:style-name="Информацияоверсии"><text:bookmark-start text:name="anchor1020"/><text:bookmark-end text:name="anchor1020"/>Пункт 20 изменен с 8 июля 2026 г. -<text:s/><text:a xlink:href="http://ivo.garant.ru/document/redirect/414460393/1005" office:target-frame-name="_top" xlink:show="replace">Постановление</text:a><text:s/>Правительства России от 29 июня 2026 г. № 802</text:p>
      <text:p text:style-name="Информацияоверсии"><text:a xlink:href="http://ivo.garant.ru/document/redirect/483426076/1020" office:target-frame-name="_top" xlink:show="replace">См. предыдущую редакцию</text:a></text:p>
      <text:p text:style-name="Нормальный">20. Консультирование осуществляется должностными лицами надзорного органа по телефону, посредством видео-конференц-связи, использования мобильного приложения "Инспектор", на личном приеме еженедельно в сроки, определенные руководителем Федеральной службы по надзору в сфере природопользования (его территориального органа), директором учреждения, либо в ходе проведения профилактического мероприятия, контрольного (надзорного) мероприятия. При проведении консультирования осуществляется аудио- и видеозапись.</text:p>
      <text:p text:style-name="Нормальный">Время консультирования по телефону, посредством видео-конференц-связи, на личном приеме 1 контролируемого лица (его<text:s/>представителя) не может превышать 15 минут.</text:p>
      <text:p text:style-name="Нормальный"><text:bookmark-start text:name="anchor1021"/><text:bookmark-end text:name="anchor1021"/>21. Консультирование (в том числе в письменной форме) осуществляется по вопросам соблюдения обязательных требований в области использования и охраны особо охраняемых природных территорий.</text:p>
      <text:p text:style-name="Нормальный">В случае если контролируемым лицом представлен письменный запрос о предоставлении письменного ответа по вопросам консультирования, консультирование осуществляется надзорным органом в письменной форме.</text:p>
      <text:soft-page-break/>
      <text:p text:style-name="Нормальный">При консультировании в письменной форме должны соблюдаться требования, установленные<text:s/><text:a xlink:href="http://ivo.garant.ru/document/redirect/12146661/12" office:target-frame-name="_top" xlink:show="replace">Федеральным законом</text:a><text:s/>"О порядке рассмотрения обращений граждан Российской Федерации".</text:p>
      <text:p text:style-name="Нормальный"><text:bookmark-start text:name="anchor1022"/><text:bookmark-end text:name="anchor1022"/>22. В случае поступления 10 и более однотипных обращений контролируемых лиц и их представителей<text:s/>консультирование осуществляется посредством размещения на официальных сайтах надзорных органов в информационно-телекоммуникационной сети "Интернет" письменного разъяснения, подписанного уполномоченным должностным лицом надзорного органа.</text:p>
      <text:p text:style-name="P38">Информация об изменениях:</text:p>
      <text:p text:style-name="Информацияоверсии"><text:bookmark-start text:name="anchor1023"/><text:bookmark-end text:name="anchor1023"/>Пункт 23 изменен с 16 сентября 2025 г. -<text:s/><text:a xlink:href="http://ivo.garant.ru/document/redirect/412652725/1001" office:target-frame-name="_top" xlink:show="replace">Постановление</text:a><text:s/>Правительства России от 8 сентября 2025 г. № 1387</text:p>
      <text:p text:style-name="Информацияоверсии"><text:a xlink:href="http://ivo.garant.ru/document/redirect/76849773/1023" office:target-frame-name="_top" xlink:show="replace">См. предыдущую редакцию</text:a></text:p>
      <text:p text:style-name="Нормальный">23. Профилактический визит проводится по инициативе надзорного органа (обязательный профилактический визит) или по инициативе контролируемого лица в форме профилактической беседы должностными лицами, указанными в<text:s/><text:a xlink:href="#anchor1005" office:target-frame-name="_top" xlink:show="replace">пунктах 5</text:a><text:s/>и<text:s/><text:a xlink:href="#anchor1006" office:target-frame-name="_top" xlink:show="replace">6</text:a><text:s/>настоящего Положения, по месту осуществления деятельности контролируемого лица либо путем использования видео-конференц-связи или мобильного приложения "Инспектор".</text:p>
      <text:p text:style-name="P39">Информация об изменениях:</text:p>
      <text:p text:style-name="Информацияоверсии"><text:bookmark-start text:name="anchor1024"/><text:bookmark-end text:name="anchor1024"/>Пункт 24<text:s/>изменен с 16 сентября 2025 г. -<text:s/><text:a xlink:href="http://ivo.garant.ru/document/redirect/412652725/1001" office:target-frame-name="_top" xlink:show="replace">Постановление</text:a><text:s/>Правительства России от 8 сентября 2025 г. № 1387</text:p>
      <text:p text:style-name="Информацияоверсии"><text:a xlink:href="http://ivo.garant.ru/document/redirect/76849773/1024" office:target-frame-name="_top" xlink:show="replace">См. предыдущую<text:s/>редакцию</text:a></text:p>
      <text:p text:style-name="Нормальный">24. Обязательный профилактический визит проводится надзорным органом в соответствии со<text:s/><text:a xlink:href="http://ivo.garant.ru/document/redirect/74449814/521" office:target-frame-name="_top" xlink:show="replace">статьей 52<text:span text:style-name="T40"> 1</text:span></text:a><text:s/>Федерального закона "О государственном контроле (надзоре) и муниципальном контроле в Российской Федерации".</text:p>
      <text:p text:style-name="Нормальный">Осмотр в рамках проведения обязательного профилактического визита може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text:s/>приложения "Инспектор".</text:p>
      <text:p text:style-name="Нормальный">При проведении осмотра в рамках проведения обязательного профилактического визита фотосъемка и видеозапись осуществляются с использованием мобильного приложения "Инспектор".</text:p>
      <text:p text:style-name="Нормальный">Профилактический визит по инициативе контролируемого лица<text:s/>проводится надзорным органом в соответствии со<text:s/><text:a xlink:href="http://ivo.garant.ru/document/redirect/74449814/522" office:target-frame-name="_top" xlink:show="replace">статьей 52<text:span text:style-name="T41"> 2</text:span><text:s/></text:a>Федерального закона "О государственном контроле (надзоре) и муниципальном контроле в Российской Федерации".</text:p>
      <text:p text:style-name="Нормальный"><text:bookmark-start text:name="anchor1025"/><text:bookmark-end text:name="anchor1025"/>25. В случае если при проведении профилактических мероприятий установлено, что объекты надзора представляют явную непосредственную угрозу причинения вреда (ущерба) охраняемым законом ценностям или такой вред (ущерб) причинен, должностные лица Федеральной службы по надзору в<text:s/>сфере природопользования или учреждения незамедлительно направляют информацию об этом руководителю (заместителю руководителя) Федеральной службы по надзору в сфере природопользования (ее территориального органа), директору (заместителю директора) учреждения, которые являются уполномоченными на принятие решения о проведении контрольных (надзорных) мероприятий, для принятия таких решений.</text:p>
      <text:p text:style-name="Нормальный"><text:bookmark-start text:name="anchor1026"/><text:bookmark-end text:name="anchor1026"/>26. В рамках осуществления государственного надзора проводятся следующие виды контрольных (надзорных) мероприятий:</text:p>
      <text:p text:style-name="Нормальный"><text:bookmark-start text:name="anchor1261"/><text:bookmark-end text:name="anchor1261"/>а) инспекционный визит;</text:p>
      <text:p text:style-name="Нормальный"><text:bookmark-start text:name="anchor1262"/><text:bookmark-end text:name="anchor1262"/>б) рейдовый осмотр;</text:p>
      <text:p text:style-name="Нормальный"><text:bookmark-start text:name="anchor1263"/><text:bookmark-end text:name="anchor1263"/>в) документарная проверка;</text:p>
      <text:p text:style-name="Нормальный"><text:bookmark-start text:name="anchor1264"/><text:bookmark-end text:name="anchor1264"/>г) выездная проверка;</text:p>
      <text:p text:style-name="Нормальный"><text:bookmark-start text:name="anchor1265"/><text:bookmark-end text:name="anchor1265"/>д) наблюдение за соблюдением обязательных требований;</text:p>
      <text:p text:style-name="Нормальный"><text:bookmark-start text:name="anchor1266"/><text:bookmark-end text:name="anchor1266"/>е) выездное обследование;</text:p>
      <text:p text:style-name="P42">Информация об изменениях:</text:p>
      <text:p text:style-name="Информацияоверсии"><text:bookmark-start text:name="anchor1267"/><text:bookmark-end text:name="anchor1267"/>Пункт 26 дополнен подпунктом "ж" с 7 августа 2024 г. -<text:s/><text:a xlink:href="http://ivo.garant.ru/document/redirect/409451963/1002" office:target-frame-name="_top" xlink:show="replace">Постановление</text:a><text:s/>Правительства России от 26 июля 2024 г. № 1017</text:p>
      <text:soft-page-break/>
      <text:p text:style-name="Нормальный">ж) контрольная закупка (в части требований, предусмотренных<text:s/><text:a xlink:href="#anchor10025" office:target-frame-name="_top" xlink:show="replace">абзацем пятым пункта 2</text:a><text:s/>настоящего Положения).</text:p>
      <text:p text:style-name="P43">Информация об изменениях:</text:p>
      <text:p text:style-name="Информацияоверсии"><text:bookmark-start text:name="anchor10261"/><text:bookmark-end text:name="anchor10261"/>Положение дополнено пунктом 26.1 с 16 сентября 2025 г. -<text:s/><text:a xlink:href="http://ivo.garant.ru/document/redirect/412652725/1002" office:target-frame-name="_top" xlink:show="replace">Постановление</text:a><text:s/>Правительства России от 8 сентября 2025 г. № 1387</text:p>
      <text:p text:style-name="Нормальный">26<text:span text:style-name="T44"> 1</text:span>. Инспекционный визит, рейдовый<text:s/>осмотр и выездная проверка, указанные в<text:s/><text:a xlink:href="#anchor1261" office:target-frame-name="_top" xlink:show="replace">подпунктах "а"</text:a>,<text:s/><text:a xlink:href="#anchor1262" office:target-frame-name="_top" xlink:show="replace">"б"</text:a><text:s/>и<text:s/><text:a xlink:href="#anchor1264" office:target-frame-name="_top" xlink:show="replace">"г" пункта 26</text:a><text:s/>настоящего Положения, могут быть проведены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Нормальный"><text:bookmark-start text:name="anchor1027"/><text:bookmark-end text:name="anchor1027"/>27. В составе инспекционного визита проводятся следующие контрольные (надзорные) действия:</text:p>
      <text:p text:style-name="Нормальный"><text:bookmark-start text:name="anchor1271"/><text:bookmark-end text:name="anchor1271"/>а) осмотр;</text:p>
      <text:p text:style-name="Нормальный"><text:bookmark-start text:name="anchor1272"/><text:bookmark-end text:name="anchor1272"/>б) опрос;</text:p>
      <text:p text:style-name="Нормальный"><text:bookmark-start text:name="anchor1273"/><text:bookmark-end text:name="anchor1273"/>в) получение письменных<text:s/>объяснений;</text:p>
      <text:p text:style-name="Нормальный"><text:bookmark-start text:name="anchor1274"/><text:bookmark-end text:name="anchor1274"/>г) инструментальное обследование;</text:p>
      <text:p text:style-name="Нормальный"><text:bookmark-start text:name="anchor1275"/><text:bookmark-end text:name="anchor1275"/>д) истребование документов, которые в соответствии с обязательными требованиями должны находиться в месте нахождения (осуществления деятельности) контролируемого лица (его филиалов, представительств, обособленных структурных подразделений) либо объекта государственного надзора.</text:p>
      <text:p text:style-name="P45">Информация об изменениях:</text:p>
      <text:p text:style-name="Информацияоверсии"><text:bookmark-start text:name="anchor10271"/><text:bookmark-end text:name="anchor10271"/>Положение дополнено пунктом 27.1 с 16 сентября 2025 г. -<text:s/><text:a xlink:href="http://ivo.garant.ru/document/redirect/412652725/1003" office:target-frame-name="_top" xlink:show="replace">Постановление</text:a><text:s/>Правительства России от 8 сентября 2025 г. № 1387</text:p>
      <text:p text:style-name="Нормальный">27<text:span text:style-name="T46"> 1</text:span>. Осмотр и опрос, указанные в<text:s/><text:a xlink:href="#anchor1271" office:target-frame-name="_top" xlink:show="replace">подпунктах "а"</text:a><text:s/>и<text:s/><text:a xlink:href="#anchor1272" office:target-frame-name="_top" xlink:show="replace">"б" пункта 27</text:a><text:s/>настоящего Положения, могу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Нормальный">Фотосъемка и видеозапись при проведении указанного осмотра осуществляются с использованием мобильного приложения "Инспектор".</text:p>
      <text:p text:style-name="Нормальный"><text:bookmark-start text:name="anchor1028"/><text:bookmark-end text:name="anchor1028"/>28. В составе рейдового<text:s/>осмотра проводятся следующие контрольные (надзорные) действия:</text:p>
      <text:p text:style-name="Нормальный"><text:bookmark-start text:name="anchor1281"/><text:bookmark-end text:name="anchor1281"/>а) осмотр;</text:p>
      <text:p text:style-name="Нормальный"><text:bookmark-start text:name="anchor1282"/><text:bookmark-end text:name="anchor1282"/>б) досмотр;</text:p>
      <text:p text:style-name="Нормальный"><text:bookmark-start text:name="anchor1283"/><text:bookmark-end text:name="anchor1283"/>в) опрос;</text:p>
      <text:p text:style-name="Нормальный"><text:bookmark-start text:name="anchor1284"/><text:bookmark-end text:name="anchor1284"/>г) получение письменных объяснений;</text:p>
      <text:p text:style-name="Нормальный"><text:bookmark-start text:name="anchor1285"/><text:bookmark-end text:name="anchor1285"/>д) истребование документов;</text:p>
      <text:p text:style-name="Нормальный"><text:bookmark-start text:name="anchor1286"/><text:bookmark-end text:name="anchor1286"/>е) отбор проб (образцов);</text:p>
      <text:p text:style-name="Нормальный"><text:bookmark-start text:name="anchor1287"/><text:bookmark-end text:name="anchor1287"/>ж) инструментальное обследование;</text:p>
      <text:p text:style-name="Нормальный"><text:bookmark-start text:name="anchor1288"/><text:bookmark-end text:name="anchor1288"/>з) испытание;</text:p>
      <text:p text:style-name="Нормальный"><text:bookmark-start text:name="anchor1289"/><text:bookmark-end text:name="anchor1289"/>и) экспертиза.</text:p>
      <text:p text:style-name="P47">Информация об изменениях:</text:p>
      <text:p text:style-name="Информацияоверсии"><text:bookmark-start text:name="anchor10281"/><text:bookmark-end text:name="anchor10281"/>Положение дополнено пунктом 28.1 с 16 сентября 2025 г. -<text:s/><text:a xlink:href="http://ivo.garant.ru/document/redirect/412652725/1004" office:target-frame-name="_top" xlink:show="replace">Постановление</text:a><text:s/>Правительства России от 8 сентября 2025 г. № 1387</text:p>
      <text:p text:style-name="Нормальный">28<text:span text:style-name="T48"> 1</text:span>. Осмотр, досмотр, опрос и экспертиза, указанные в<text:s/><text:a xlink:href="#anchor1281" office:target-frame-name="_top" xlink:show="replace">подпунктах "а" - "в"</text:a><text:s/>и<text:s/><text:a xlink:href="#anchor1289" office:target-frame-name="_top" xlink:show="replace">"и" пункта 28</text:a><text:s/>настоящего Положения, могу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Нормальный">Фотосъемка и видеозапись при проведении указанных осмотра и досмотра осуществляются с использованием мобильного приложения "Инспектор".</text:p>
      <text:p text:style-name="P49">Информация об изменениях:</text:p>
      <text:p text:style-name="Информацияоверсии"><text:bookmark-start text:name="anchor1029"/><text:bookmark-end text:name="anchor1029"/>Пункт 29 изменен с 8 июля 2026 г. -<text:s/><text:a xlink:href="http://ivo.garant.ru/document/redirect/414460393/1006" office:target-frame-name="_top" xlink:show="replace">Постановление</text:a><text:s/>Правительства России от 29 июня 2026 г. № 802</text:p>
      <text:p text:style-name="Информацияоверсии"><text:a xlink:href="http://ivo.garant.ru/document/redirect/483426076/1029" office:target-frame-name="_top" xlink:show="replace">См. предыдущую редакцию</text:a></text:p>
      <text:soft-page-break/>
      <text:p text:style-name="Нормальный">29. В случае если имеющихся в распоряжении надзорного органа сведений и документов недостаточно, в ходе документарной проверки могут совершаться следующие контрольные (надзорные) действия:</text:p>
      <text:p text:style-name="Нормальный"><text:bookmark-start text:name="anchor1291"/><text:bookmark-end text:name="anchor1291"/>а) получение письменных объяснений;</text:p>
      <text:p text:style-name="Нормальный"><text:bookmark-start text:name="anchor1292"/><text:bookmark-end text:name="anchor1292"/>б) истребование документов;</text:p>
      <text:p text:style-name="Нормальный"><text:bookmark-start text:name="anchor1293"/><text:bookmark-end text:name="anchor1293"/>в) экспертиза.</text:p>
      <text:p text:style-name="P50">Информация об<text:s/>изменениях:</text:p>
      <text:p text:style-name="Информацияоверсии"><text:bookmark-start text:name="anchor10291"/><text:bookmark-end text:name="anchor10291"/>Положение дополнено пунктом 29.1 с 8 июля 2026 г. -<text:s/><text:a xlink:href="http://ivo.garant.ru/document/redirect/414460393/1007" office:target-frame-name="_top" xlink:show="replace">Постановление</text:a><text:s/>Правительства России от 29 июня 2026 г. № 802</text:p>
      <text:p text:style-name="Нормальный">29<text:span text:style-name="T51"> 1</text:span>. Документы могут представляться контролируемыми лицами с<text:s/>использованием федеральной государственной информационной системы<text:s/><text:a xlink:href="https://www.gosuslugi.ru" office:target-frame-name="_top" xlink:show="replace">"Единый портал</text:a><text:s/>государственных и муниципальных услуг (функций)", регионального портала государственных и муниципальных услуг или мобильного приложения "Инспектор".</text:p>
      <text:p text:style-name="Нормальный"><text:bookmark-start text:name="anchor1030"/><text:bookmark-end text:name="anchor1030"/>30. В составе выездной проверки проводятся следующие контрольные (надзорные) действия:</text:p>
      <text:p text:style-name="Нормальный"><text:bookmark-start text:name="anchor1301"/><text:bookmark-end text:name="anchor1301"/>а) осмотр;</text:p>
      <text:p text:style-name="Нормальный"><text:bookmark-start text:name="anchor1302"/><text:bookmark-end text:name="anchor1302"/>б) досмотр;</text:p>
      <text:p text:style-name="Нормальный"><text:bookmark-start text:name="anchor1303"/><text:bookmark-end text:name="anchor1303"/>в) опрос;</text:p>
      <text:p text:style-name="Нормальный"><text:bookmark-start text:name="anchor1304"/><text:bookmark-end text:name="anchor1304"/>г) получение письменных объяснений;</text:p>
      <text:p text:style-name="Нормальный"><text:bookmark-start text:name="anchor1305"/><text:bookmark-end text:name="anchor1305"/>д) истребование документов;</text:p>
      <text:p text:style-name="Нормальный"><text:bookmark-start text:name="anchor1306"/><text:bookmark-end text:name="anchor1306"/>е) отбор проб (образцов);</text:p>
      <text:p text:style-name="Нормальный"><text:bookmark-start text:name="anchor1307"/><text:bookmark-end text:name="anchor1307"/>ж) инструментальное<text:s/>обследование;</text:p>
      <text:p text:style-name="Нормальный"><text:bookmark-start text:name="anchor1308"/><text:bookmark-end text:name="anchor1308"/>з) испытание;</text:p>
      <text:p text:style-name="Нормальный"><text:bookmark-start text:name="anchor1309"/><text:bookmark-end text:name="anchor1309"/>и) экспертиза.</text:p>
      <text:p text:style-name="P52">Информация об изменениях:</text:p>
      <text:p text:style-name="Информацияоверсии"><text:bookmark-start text:name="anchor10301"/><text:bookmark-end text:name="anchor10301"/>Положение дополнено пунктом 30.1 с 16 сентября 2025 г. -<text:s/><text:a xlink:href="http://ivo.garant.ru/document/redirect/412652725/1005" office:target-frame-name="_top" xlink:show="replace">Постановление</text:a><text:s/>Правительства России от 8 сентября 2025 г. №<text:s/>1387</text:p>
      <text:p text:style-name="Нормальный">30<text:span text:style-name="T53"> 1</text:span>. Осмотр, досмотр, опрос и экспертиза, указанные в<text:s/><text:a xlink:href="#anchor1301" office:target-frame-name="_top" xlink:show="replace">подпунктах "а" - "в"</text:a><text:s/>и<text:s/><text:a xlink:href="#anchor1309" office:target-frame-name="_top" xlink:show="replace">"и" пункта 30</text:a><text:s/>настоящего Положения, могут осуществляться с использованием средств дистанционного взаимодействия, в<text:s/>том числе посредством видео-конференц-связи, а также с использованием мобильного приложения "Инспектор".</text:p>
      <text:p text:style-name="Нормальный">Фотосъемка и видеозапись при проведении указанных осмотра и досмотра осуществляются с использованием мобильного приложения "Инспектор".</text:p>
      <text:p text:style-name="P54">Информация об изменениях:</text:p>
      <text:p text:style-name="Информацияоверсии"><text:bookmark-start text:name="anchor1031"/><text:bookmark-end text:name="anchor1031"/>Пункт 31 изменен с 8 июля 2026 г. -<text:s/><text:a xlink:href="http://ivo.garant.ru/document/redirect/414460393/1008" office:target-frame-name="_top" xlink:show="replace">Постановление</text:a><text:s/>Правительства России от 29 июня 2026 г. № 802</text:p>
      <text:p text:style-name="Информацияоверсии"><text:a xlink:href="http://ivo.garant.ru/document/redirect/483426076/1031" office:target-frame-name="_top" xlink:show="replace">См. предыдущую редакцию</text:a></text:p>
      <text:p text:style-name="Нормальный">31. В составе выездного обследования осуществляется осмотр общедоступных (открытых для посещения неограниченным кругом лиц) производственных объектов.</text:p>
      <text:p text:style-name="Нормальный"><text:bookmark-start text:name="anchor10312"/><text:bookmark-end text:name="anchor10312"/>Выездное обследование проводится с использованием беспилотных аппаратов (систем) в случае, если это указано в задании уполномоченного должностного лица надзорного органа.</text:p>
      <text:p text:style-name="P55">Информация об изменениях:</text:p>
      <text:p text:style-name="Информацияоверсии"><text:bookmark-start text:name="anchor1311"/><text:bookmark-end text:name="anchor1311"/>Пункт 31.1 изменен с 8 июля 2026 г. -<text:s/><text:a xlink:href="http://ivo.garant.ru/document/redirect/414460393/1009" office:target-frame-name="_top" xlink:show="replace">Постановление</text:a><text:s/>Правительства России от<text:s/>29 июня 2026 г. № 802</text:p>
      <text:p text:style-name="Информацияоверсии"><text:a xlink:href="http://ivo.garant.ru/document/redirect/483426076/1311" office:target-frame-name="_top" xlink:show="replace">См. предыдущую редакцию</text:a></text:p>
      <text:p text:style-name="Нормальный">31<text:span text:style-name="T56"> 1</text:span>. В ходе контрольной закупки могут совершаться следующие контрольные (надзорные) действия:</text:p>
      <text:p text:style-name="Нормальный"><text:bookmark-start text:name="anchor13111"/><text:bookmark-end text:name="anchor13111"/>а) осмотр;</text:p>
      <text:p text:style-name="Нормальный"><text:bookmark-start text:name="anchor13112"/><text:bookmark-end text:name="anchor13112"/>б) эксперимент;</text:p>
      <text:p text:style-name="Нормальный"><text:bookmark-start text:name="anchor13113"/><text:bookmark-end text:name="anchor13113"/>в) получение<text:s/>письменных объяснений (при выявлении нарушений обязательных требований);</text:p>
      <text:p text:style-name="Нормальный"><text:bookmark-start text:name="anchor13114"/><text:bookmark-end text:name="anchor13114"/>г) опрос (при выявлении нарушений обязательных требований).</text:p>
      <text:p text:style-name="P57">Информация об изменениях:</text:p>
      <text:p text:style-name="Информацияоверсии"><text:bookmark-start text:name="anchor1312"/><text:bookmark-end text:name="anchor1312"/><text:soft-page-break/>Положение дополнено пунктом 31.2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58"> 2</text:span>. Государственный надзор может осуществляться в рамках постоянного рейда в соответствии с<text:s/><text:a xlink:href="http://ivo.garant.ru/document/redirect/74449814/9710" office:target-frame-name="_top" xlink:show="replace">Федеральным законом</text:a><text:s/>"О государственном контроле (надзоре) и муниципальном контроле в Российской Федерации" и настоящим Положением.</text:p>
      <text:p text:style-name="P59">Информация об изменениях:</text:p>
      <text:p text:style-name="Информацияоверсии"><text:bookmark-start text:name="anchor1313"/><text:bookmark-end text:name="anchor1313"/>Положение дополнено пунктом 31.3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60"> 3</text:span>. Территориями (акваториями) осуществления постоянного рейда являются земельные участки и (или) водные объекты, расположенные в границах особо охраняемых природных территорий федерального значения и их охранных зон, в соответствии с решениями должностных лиц, указанных в<text:s/><text:a xlink:href="#anchor1052" office:target-frame-name="_top" xlink:show="replace">абзацах втором</text:a><text:s/>и<text:s/><text:a xlink:href="#anchor1053" office:target-frame-name="_top" xlink:show="replace">третьем пункта 5</text:a><text:s/>и<text:s/><text:a xlink:href="#anchor1006" office:target-frame-name="_top" xlink:show="replace">абзаце первом пункта 6</text:a><text:s/>настоящего Положения (далее - территория постоянного рейда).</text:p>
      <text:p text:style-name="P61">Информация об изменениях:</text:p>
      <text:p text:style-name="Информацияоверсии"><text:bookmark-start text:name="anchor1314"/><text:bookmark-end text:name="anchor1314"/>Положение дополнено пунктом 31.4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62"> 4</text:span>. Постоянный рейд заключается в возможности перемещения должностных лиц, указанных в<text:s/><text:a xlink:href="#anchor1005" office:target-frame-name="_top" xlink:show="replace">пунктах 5</text:a><text:s/>и<text:s/><text:a xlink:href="#anchor1006" office:target-frame-name="_top" xlink:show="replace">6</text:a><text:s/>настоящего Положения, по территории постоянного рейда в целях предупреждения, выявления и пресечения нарушений обязательных требований.</text:p>
      <text:p text:style-name="P63">Информация об изменениях:</text:p>
      <text:p text:style-name="Информацияоверсии"><text:bookmark-start text:name="anchor1315"/><text:bookmark-end text:name="anchor1315"/>Положение дополнено пунктом 31.5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64"> 5</text:span>. Пункты контроля при осуществлении постоянного рейда не устанавливаются.</text:p>
      <text:p text:style-name="P65">Информация об изменениях:</text:p>
      <text:p text:style-name="Информацияоверсии"><text:bookmark-start text:name="anchor1316"/><text:bookmark-end text:name="anchor1316"/>Положение дополнено пунктом 31.6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66"> 6</text:span>. В решении должностных лиц, указанных в<text:s/><text:a xlink:href="#anchor1052" office:target-frame-name="_top" xlink:show="replace">абзацах втором</text:a><text:s/>и<text:s/><text:a xlink:href="#anchor1053" office:target-frame-name="_top" xlink:show="replace">третьем пункта 5</text:a><text:s/>и<text:s/><text:a xlink:href="#anchor1006" office:target-frame-name="_top" xlink:show="replace">абзаце первом пункта 6</text:a><text:s/>настоящего Положения, указываются перечень территорий постоянного рейда, а также должностные лица, уполномоченные на проведение постоянного рейда на территориях постоянного рейда.</text:p>
      <text:p text:style-name="P67">Информация об изменениях:</text:p>
      <text:p text:style-name="Информацияоверсии"><text:bookmark-start text:name="anchor1317"/><text:bookmark-end text:name="anchor1317"/>Положение дополнено пунктом 31.7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68"> 7</text:span>. Постоянный рейд осуществляется в отношении транспортных средств, иных производственных объектов, деятельности и действий юридических лиц, индивидуальных предпринимателей и граждан на территории постоянного рейда.</text:p>
      <text:p text:style-name="P69">Информация об изменениях:</text:p>
      <text:p text:style-name="Информацияоверсии"><text:bookmark-start text:name="anchor1318"/><text:bookmark-end text:name="anchor1318"/>Положение дополнено пунктом 31.8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70"> 8</text:span>. При осуществлении постоянного рейда могут совершаться следующие контрольные (надзорные) действия:</text:p>
      <text:p text:style-name="Нормальный"><text:bookmark-start text:name="anchor13181"/><text:bookmark-end text:name="anchor13181"/>а) осмотр;</text:p>
      <text:p text:style-name="Нормальный"><text:bookmark-start text:name="anchor13182"/><text:bookmark-end text:name="anchor13182"/>б) досмотр;</text:p>
      <text:p text:style-name="Нормальный"><text:bookmark-start text:name="anchor13183"/><text:bookmark-end text:name="anchor13183"/>в) опрос;</text:p>
      <text:p text:style-name="Нормальный"><text:bookmark-start text:name="anchor13184"/><text:bookmark-end text:name="anchor13184"/>г) истребование документов, которые в соответствии с обязательными требованиями должны находиться в транспортном средстве, на ином производственном объекте или у контролируемого лица.</text:p>
      <text:p text:style-name="P71">Информация об изменениях:</text:p>
      <text:p text:style-name="Информацияоверсии"><text:bookmark-start text:name="anchor1319"/><text:bookmark-end text:name="anchor1319"/>Положение дополнено пунктом 31.9 с 22 ноября 2024 г. -<text:s/><text:a xlink:href="http://ivo.garant.ru/document/redirect/410733030/1001" office:target-frame-name="_top" xlink:show="replace">Постановление</text:a><text:s/>Правительства России от 14 ноября 2024 г. № 1541</text:p>
      <text:soft-page-break/>
      <text:p text:style-name="Нормальный">31<text:span text:style-name="T72"> 9</text:span>. Контрольные (надзорные) действия в рамках постоянного рейда осуществляются в порядке и объеме, которые определены<text:s/><text:a xlink:href="http://ivo.garant.ru/document/redirect/74449814/9710" office:target-frame-name="_top" xlink:show="replace">Федеральным законом</text:a><text:s/>"О государственном контроле (надзоре) и муниципальном контроле в Российской Федерации".</text:p>
      <text:p text:style-name="P73">Информация об изменениях:</text:p>
      <text:p text:style-name="Информацияоверсии"><text:bookmark-start text:name="anchor13110"/><text:bookmark-end text:name="anchor13110"/>Положение дополнено пунктом 31.10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74"> 10</text:span>. При осуществлении постоянного рейда время взаимодействия должностных лиц, указанных в<text:s/><text:a xlink:href="#anchor1005" office:target-frame-name="_top" xlink:show="replace">пунктах 5</text:a><text:s/>и<text:s/><text:a xlink:href="#anchor1006" office:target-frame-name="_top" xlink:show="replace">6</text:a><text:s/>настоящего Положения, с одним контролируемым лицом не может составлять более 30 минут (в указанный период времени не включается оформление акта контрольного<text:s/>(надзорного) мероприятия).</text:p>
      <text:p text:style-name="P75">Информация об изменениях:</text:p>
      <text:p text:style-name="Информацияоверсии"><text:bookmark-start text:name="anchor131011"/><text:bookmark-end text:name="anchor131011"/>Положение дополнено пунктом 31.11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76"> 11</text:span>. В случае если в результате постоянного рейда были выявлены нарушения обязательных требований, должностные лица, указанные в<text:s/><text:a xlink:href="#anchor1005" office:target-frame-name="_top" xlink:show="replace">пунктах 5</text:a><text:s/>и<text:s/><text:a xlink:href="#anchor1006" office:target-frame-name="_top" xlink:show="replace">6</text:a><text:s/>настоящего Положения, на месте выявления нарушения составляют отдельный акт контрольного (надзорного) мероприятия в отношении каждого контролируемого лица, допустившего нарушение обязательных требований.</text:p>
      <text:p text:style-name="P77">Информация об изменениях:</text:p>
      <text:p text:style-name="Информацияоверсии"><text:bookmark-start text:name="anchor131012"/><text:bookmark-end text:name="anchor131012"/>Положение дополнено пунктом 31.12 с 22 ноября 2024 г. -<text:s/><text:a xlink:href="http://ivo.garant.ru/document/redirect/410733030/1001" office:target-frame-name="_top" xlink:show="replace">Постановление</text:a><text:s/>Правительства России от 14 ноября 2024 г. № 1541</text:p>
      <text:p text:style-name="Нормальный">31<text:span text:style-name="T78"> 12</text:span>. Контролируемые лица, их представители и работники,<text:s/>находящиеся на территории постоянного рейда, обязаны по требованию должностных лиц, указанных в<text:s/><text:a xlink:href="#anchor1005" office:target-frame-name="_top" xlink:show="replace">пунктах 5</text:a><text:s/>и<text:s/><text:a xlink:href="#anchor1006" office:target-frame-name="_top" xlink:show="replace">6</text:a><text:s/>настоящего Положения, остановиться, обеспечить беспрепятственный доступ к транспортным средствам или иным производственным объектам, предоставить для ознакомления документы, которые в соответствии с обязательными требованиями должны находиться в транспортном средстве, на ином производственном объекте или у контролируемого лица.</text:p>
      <text:p text:style-name="Нормальный"><text:bookmark-start text:name="anchor1032"/><text:bookmark-end text:name="anchor1032"/>32. Отбор проб<text:s/>(образцов) осуществляется непосредственно в ходе проведения контрольного (надзорного) мероприятия должностным лицом, его проводящим, или экспертом (специалистом), привлеченным к проведению контрольного (надзорного) мероприятия.</text:p>
      <text:p text:style-name="Нормальный">Отбор проб (образцов) включает в себя последовательность следующих действий:</text:p>
      <text:p text:style-name="Нормальный">определение (выбор) проб (образцов), подлежащих отбору, и точек отбора;</text:p>
      <text:p text:style-name="Нормальный">определение метода отбора проб (образцов), подготовка или обработка проб (образцов) вещества, материала или продукции в целях получения требуемых проб (образцов);</text:p>
      <text:p text:style-name="Нормальный">отбор проб (образцов) и их упаковка.</text:p>
      <text:p text:style-name="Нормальный">Способ упаковки отобранной пробы (образца) должен обеспечивать ее сохранность и пригодность для дальнейшего соответствующего исследования, испытания, экспертизы.</text:p>
      <text:p text:style-name="Нормальный">Непосредственно после отбора<text:s/>проб (образцов) на месте должностным лицом, проводящим контрольное (надзорное) мероприятие, составляется протокол отбора проб (образцов), в котором указываются:</text:p>
      <text:p text:style-name="Нормальный">номер, дата и место составления протокола;</text:p>
      <text:p text:style-name="Нормальный">порядковый номер каждой пробы (образца) (если их отобрано более 2 проб);</text:p>
      <text:p text:style-name="Нормальный">наименование продукции, предмета, проба (образец) которых отобрана;</text:p>
      <text:p text:style-name="Нормальный">сорт или категория продукции (при их наличии);</text:p>
      <text:p text:style-name="Нормальный">дата изготовления продукции (при наличии);</text:p>
      <text:p text:style-name="Нормальный">наименование и место нахождения изготовителя (предприятия, название судна) или отправителя и страны (при наличии);</text:p>
      <text:p text:style-name="Нормальный">дата и место отбора пробы;</text:p>
      <text:p text:style-name="Нормальный">методика отбора проб (образцов);</text:p>
      <text:p text:style-name="Нормальный">номер партии (при его наличии);</text:p>
      <text:p text:style-name="Нормальный">объем или масса партии;</text:p>
      <text:p text:style-name="Нормальный">номер ассортиментного знака и (или) изготовителя продукции (при их наличии);</text:p>
      <text:soft-page-break/>
      <text:p text:style-name="Нормальный">номер единицы тары, из которой отобрана проба;</text:p>
      <text:p text:style-name="Нормальный">масса, объем или число проб;</text:p>
      <text:p text:style-name="Нормальный">срок и условия хранения пробы до испытаний;</text:p>
      <text:p text:style-name="Нормальный">цель направления пробы;</text:p>
      <text:p text:style-name="Нормальный">название и адрес юридического лица (поставщика, приемщика или органа контроля), по поручению которого проводится отбор проб или выборок;</text:p>
      <text:p text:style-name="Нормальный">фамилии, инициалы и должности лиц, отобравших пробу и составивших протокол;</text:p>
      <text:p text:style-name="Нормальный">сведения о контролируемом лице или его представителе, присутствующих (при наличии) при отборе проб (образцов);</text:p>
      <text:p text:style-name="Нормальный">иные сведения, имеющие значение для идентификации проб (образцов).</text:p>
      <text:p text:style-name="Нормальный">Отобранные пробы (образцы) прилагаются к протоколу отбора проб (образцов).</text:p>
      <text:p text:style-name="Нормальный">Протокол отбора проб (образцов) прилагается к акту контрольного (надзорного) мероприятия, копия протокола вручается контролируемому лицу или его представителю.</text:p>
      <text:p text:style-name="Нормальный">Отбор проб (образцов)<text:s/>при проведении контрольных (надзорных) мероприятий в отсутствие контролируемого лица или его представителя проводится с обязательным использованием видеозаписи.</text:p>
      <text:p text:style-name="Нормальный">Отбор проб (образцов) производится с использованием ручного инструмента без изъятия или ухудшения качественных характеристик предметов, подвергнутых отбору проб (образцов).</text:p>
      <text:p text:style-name="Нормальный">Предельный вес проб (образцов) составляет 10 килограммов.</text:p>
      <text:p text:style-name="P79">Информация об изменениях:</text:p>
      <text:p text:style-name="Информацияоверсии"><text:bookmark-start text:name="anchor1321"/><text:bookmark-end text:name="anchor1321"/>Положение дополнено пунктом 32<text:span text:style-name="T80"> 1</text:span><text:s/>с 7 августа 2024 г. -<text:s/><text:a xlink:href="http://ivo.garant.ru/document/redirect/409451963/1004" office:target-frame-name="_top" xlink:show="replace">Постановление</text:a><text:s/>Правительства России от 26 июля 2024 г. № 1017</text:p>
      <text:p text:style-name="Нормальный">32<text:span text:style-name="T81"> 1</text:span>. Эксперимент проводится путем создания инспектором тест-ситуации, предусматривающей заключение с<text:s/>контролируемым лицом договора об оказании услуг экскурсоводом (гидом) и гидом-переводчиком, предусмотренного<text:s/><text:a xlink:href="http://ivo.garant.ru/document/redirect/404780129/1007" office:target-frame-name="_top" xlink:show="replace">Правилами</text:a><text:s/>оказания услуг экскурсоводом (гидом) и гидом-переводчиком в Российской Федерации, утвержденными<text:s/><text:a xlink:href="http://ivo.garant.ru/document/redirect/404780129/0" office:target-frame-name="_top" xlink:show="replace">постановлением</text:a><text:s/>Правительства Российской Федерации от 31 мая 2022 г. N 992 "Об утверждении Правил оказания услуг экскурсоводом (гидом) и гидом-переводчиком в<text:s/>Российской Федерации", либо договора об оказании услуг инструктора-проводника, предусмотренного<text:s/><text:a xlink:href="http://ivo.garant.ru/document/redirect/409179448/1009" office:target-frame-name="_top" xlink:show="replace">Правилами</text:a><text:s/>оказания услуг инструктора-проводника, утвержденными<text:s/><text:a xlink:href="http://ivo.garant.ru/document/redirect/409179448/0" office:target-frame-name="_top" xlink:show="replace">постановлением</text:a><text:s/>Правительства Российской Федерации от 1 июня 2024 г. N 761 "Об утверждении Правил оказания услуг инструктора-проводника".</text:p>
      <text:p text:style-name="P82">Информация об изменениях:</text:p>
      <text:p text:style-name="Информацияоверсии"><text:bookmark-start text:name="anchor1033"/><text:bookmark-end text:name="anchor1033"/>Пункт 33 изменен с 16 сентября 2025 г. -<text:s/><text:a xlink:href="http://ivo.garant.ru/document/redirect/412652725/1006" office:target-frame-name="_top" xlink:show="replace">Постановление</text:a><text:s/>Правительства России от 8 сентября 2025 г. № 1387</text:p>
      <text:p text:style-name="Информацияоверсии"><text:a xlink:href="http://ivo.garant.ru/document/redirect/76849773/1033" office:target-frame-name="_top" xlink:show="replace">См. предыдущую редакцию</text:a></text:p>
      <text:p text:style-name="Нормальный">33. Проведение плановых контрольных (надзорных) мероприятий, указанных в<text:s/><text:a xlink:href="#anchor1026" office:target-frame-name="_top" xlink:show="replace">пункте 26</text:a><text:s/>настоящего Положения, обязательных профилактических визитов в отношении объектов государственного надзора в зависимости от присвоенной категории риска осуществляется со следующей периодичностью:</text:p>
      <text:p text:style-name="Нормальный">категория чрезвычайно высокого риска - 2 плановых контрольных (надзорных) мероприятия в год;</text:p>
      <text:p text:style-name="Нормальный">категория высокого риска - одно плановое контрольное (надзорное) мероприятие в 2 года либо один обязательный профилактический визит в год;</text:p>
      <text:p text:style-name="Нормальный">в отношении объектов государственного надзора, отнесенных к категории значительного, среднего или умеренного риска, обязательный профилактический визит проводится с периодичностью, определяемой в соответствии с<text:s/><text:a xlink:href="http://ivo.garant.ru/document/redirect/74449814/2502" office:target-frame-name="_top" xlink:show="replace">частью 2 статьи 25</text:a><text:s/>Федерального закона "О государственном контроле (надзоре) и муниципальном контроле в Российской Федерации".</text:p>
      <text:p text:style-name="P83">Информация об изменениях:</text:p>
      <text:p text:style-name="Информацияоверсии"><text:bookmark-start text:name="anchor1034"/><text:bookmark-end text:name="anchor1034"/>Пункт 34 изменен с 16 сентября 2025 г. -<text:s/><text:a xlink:href="http://ivo.garant.ru/document/redirect/412652725/1007" office:target-frame-name="_top" xlink:show="replace">Постановление</text:a><text:s/>Правительства России от 8 сентября 2025 г. № 1387</text:p>
      <text:p text:style-name="Информацияоверсии"><text:a xlink:href="http://ivo.garant.ru/document/redirect/76849773/1034" office:target-frame-name="_top" xlink:show="replace">См. предыдущую редакцию</text:a></text:p>
      <text:p text:style-name="Нормальный">34. При наличии оснований для проведения контрольных (надзорных) мероприятий, предусмотренных<text:s/><text:a xlink:href="http://ivo.garant.ru/document/redirect/74449814/570101" office:target-frame-name="_top" xlink:show="replace">пунктами 1</text:a>,<text:s/><text:a xlink:href="http://ivo.garant.ru/document/redirect/74449814/570103" office:target-frame-name="_top" xlink:show="replace">3 - 5</text:a>,<text:s/><text:a xlink:href="http://ivo.garant.ru/document/redirect/74449814/570107" office:target-frame-name="_top" xlink:show="replace">7</text:a><text:s/>и<text:s/><text:a xlink:href="http://ivo.garant.ru/document/redirect/74449814/507109" office:target-frame-name="_top" xlink:show="replace">9 части 1 статьи 57</text:a><text:s/>Федерального закона "О государственном контроле (надзоре) и муниципальном контроле в Российской Федерации", проводятся внеплановые контрольные (надзорные) мероприятия и контрольные (надзорные) действия в их составе, предусмотренные<text:s/><text:a xlink:href="#anchor1026" office:target-frame-name="_top" xlink:show="replace">пунктами 26-30</text:a><text:s/>настоящего Положения.</text:p>
      <text:p text:style-name="Нормальный"><text:bookmark-start text:name="anchor1035"/><text:bookmark-end text:name="anchor1035"/>35. Индивидуальный предприниматель или гражданин, являющиеся контролируемыми лицами, вправе представить в надзорный<text:s/>орган информацию о невозможности присутствия при проведении контрольного (надзорного) мероприятия в случае введения режима повышенной готовности или чрезвычайной ситуации на всей территории Российской Федерации либо на ее части, а также в случае применения<text:s/>к такому контролируемому лицу административного ареста и избрания в отношении его меры пресечения в виде подписки о невыезде и надлежащем поведении, запрете определенных действий, заключения под стражу, домашнего ареста. Проведение контрольного (надзорного) мероприятия переносится надзорным органом на срок, необходимый для устранения обстоятельств, послуживших поводом для такого обращения индивидуального предпринимателя или гражданина.</text:p>
      <text:p text:style-name="P84">Информация об изменениях:</text:p>
      <text:p text:style-name="Информацияоверсии"><text:bookmark-start text:name="anchor1036"/><text:bookmark-end text:name="anchor1036"/>Пункт 36 изменен с 8 июля 2026 г. -<text:s/><text:a xlink:href="http://ivo.garant.ru/document/redirect/414460393/1010" office:target-frame-name="_top" xlink:show="replace">Постановление</text:a><text:s/>Правительства России от 29 июня 2026 г. № 802</text:p>
      <text:p text:style-name="Информацияоверсии"><text:a xlink:href="http://ivo.garant.ru/document/redirect/483426076/1036" office:target-frame-name="_top" xlink:show="replace">См. предыдущую редакцию</text:a></text:p>
      <text:p text:style-name="Нормальный">36. Для фиксации должностным лицом, указанным в<text:s/><text:a xlink:href="#anchor1005" office:target-frame-name="_top" xlink:show="replace">пунктах 5</text:a><text:s/>и<text:s/><text:a xlink:href="#anchor1006" office:target-frame-name="_top" xlink:show="replace">6</text:a><text:s/>настоящего Положения, и лицами, привлекаемыми к совершению контрольных (надзорных) действий, доказательств нарушений обязательных требований (в случае нарушения режима особо охраняемой природной территории, особого правового режима использования земельных участков, водных объектов, природных ресурсов и иных объектов недвижимости, расположенных в границах особо охраняемых природных территорий, режима охранных зон особо охраняемых природных территорий) используются фотосъемка и (или) аудио- и видеозапись, иные способы фиксации доказательств.</text:p>
      <text:p text:style-name="Нормальный">Информация о технических средствах, использованных при фотосъемке, аудио- и видеозаписи, иных способах фиксации доказательств указывается в акте контрольного (надзорного) мероприятия.</text:p>
      <text:p text:style-name="Нормальный">Должностные лица, указанные в<text:s/><text:a xlink:href="#anchor1005" office:target-frame-name="_top" xlink:show="replace">пунктах 5</text:a><text:s/>и<text:s/><text:a xlink:href="#anchor1006" office:target-frame-name="_top" xlink:show="replace">6</text:a><text:s/>настоящего Положения, имеют право пользоваться средствами аудио- и видеозаписи, фотоаппаратами, осуществлять аудиозапись, фото- и видеосъемку, кроме объектов и документов, отнесенных к государственной и иной охраняемой законом тайне.</text:p>
      <text:p text:style-name="Нормальный"><text:bookmark-start text:name="anchor1364"/><text:bookmark-end text:name="anchor1364"/>Для фиксации доказательств нарушений обязательных требований могут быть использованы любые имеющиеся в распоряжении технические средства фотосъемки, аудио- и видеозаписи, в том числе мобильное приложение "Инспектор", а также беспилотные аппараты (системы).</text:p>
      <text:p text:style-name="Нормальный">Фиксация нарушений обязательных требований при помощи фотосъемки проводится не менее чем 2 снимками каждого из выявленных нарушений<text:s/>обязательных требований. Аудио- и видеозапись осуществляется в ходе проведения контрольного (надзорного) мероприятия непрерывно (с уведомлением в начале записи и конце записи о дате, месте, времени начала и окончания осуществления записи). В ходе записи подробно фиксируются и указываются место и характер выявленного нарушения обязательных требований. Результаты проведения фотосъемки, аудио- и видеозаписи являются приложением к акту контрольного (надзорного) мероприятия. Использование фотосъемки и видеозаписи для фиксации доказательств нарушений обязательных требований осуществляется с учетом требований законодательства Российской Федерации.</text:p>
      <text:p text:style-name="Нормальный">Если в ходе контрольных (надзорных) мероприятий осуществлялись фотосъемка, аудио- и (или) видеозапись или иные способы<text:s/>фиксации доказательств, то об этом делается отметка в акте контрольного (надзорного) мероприятия. В этом случае материалы фотографирования, аудио- и (или) видеозаписи, прилагаются к материалам контрольного (надзорного) мероприятия.</text:p>
      <text:p text:style-name="P85">Информация об изменениях:</text:p>
      <text:soft-page-break/>
      <text:p text:style-name="Информацияоверсии">Положение дополнено пунктом 36.1 с 1 октября 2026 г. -<text:s/><text:a xlink:href="http://ivo.garant.ru/document/redirect/414460393/1011" office:target-frame-name="_top" xlink:show="replace">Постановление</text:a><text:s/>Правительства России от 29 июня 2026 г. № 802</text:p>
      <text:p text:style-name="Информацияоверсии"><text:a xlink:href="http://ivo.garant.ru/document/redirect/483426077/10361" office:target-frame-name="_top" xlink:show="replace">См. будущую редакцию</text:a></text:p>
      <text:p text:style-name="P86">Информация об изменениях:</text:p>
      <text:p text:style-name="Информацияоверсии"><text:bookmark-start text:name="anchor1037"/><text:bookmark-end text:name="anchor1037"/>Пункт 37 изменен с 8 июля 2026 г. -<text:s/><text:a xlink:href="http://ivo.garant.ru/document/redirect/414460393/1012" office:target-frame-name="_top" xlink:show="replace">Постановление</text:a><text:s/>Правительства России от 29 июня 2026 г. № 802</text:p>
      <text:p text:style-name="Информацияоверсии"><text:a xlink:href="http://ivo.garant.ru/document/redirect/483426076/1037" office:target-frame-name="_top" xlink:show="replace">См. предыдущую редакцию</text:a></text:p>
      <text:p text:style-name="Нормальный">37. Срок проведения выездной проверки устанавливается в пределах 10 рабочих дней.</text:p>
      <text:p text:style-name="Нормальный"><text:bookmark-start text:name="anchor1372"/><text:bookmark-end text:name="anchor1372"/>В отношении 1 субъекта малого предпринимательства общий срок взаимодействия в ходе проведения выездной проверки не может превышать 50 часов для малого предприятия и 15 часов для микропредприятия, за исключением выездной проверки, основанием для проведения которой является наступление события, указанного в<text:s/>программе проверок, и которая для микропредприятия не может продолжаться более 40 часов.</text:p>
      <text:p text:style-name="Нормальный"><text:bookmark-start text:name="anchor1373"/><text:bookmark-end text:name="anchor1373"/>Положения<text:s/><text:a xlink:href="#anchor1037" office:target-frame-name="_top" xlink:show="replace">абзацев первого</text:a><text:s/>и<text:s/><text:a xlink:href="#anchor1372" office:target-frame-name="_top" xlink:show="replace">второго</text:a><text:s/>настоящего пункта распространяются на социально ориентированные некоммерческие организации, среднесписочная численность работников которых за предшествующий календарный год не превышает предельного значения, установленного<text:s/><text:a xlink:href="http://ivo.garant.ru/document/redirect/12154854/40112" office:target-frame-name="_top" xlink:show="replace">пунктом 2 части 1<text:span text:style-name="T87"> 1</text:span><text:s/>статьи 4</text:a><text:s/>Федерального закона "О развитии малого и среднего предпринимательства в Российской Федерации" для малых предприятий, а в части проведения выездных проверок микропредприятий - на социально ориентированные некоммерческие организации, среднесписочная численность работников которых за предшествующий календарный год не превышает предельного значения, установленного для микропредприятий. Действие положений настоящего абзаца распространяется на социально ориентированные некоммерческие организации, включенные в реестр социально ориентированных некоммерческих организаций, указанный в<text:s/><text:a xlink:href="http://ivo.garant.ru/document/redirect/10900200/2651196" office:target-frame-name="_top" xlink:show="replace">подпункте 19<text:span text:style-name="T88"> 6</text:span><text:s/>пункта 1 статьи 265</text:a><text:s/>Налогового кодекса Российской Федерации.</text:p>
      <text:p text:style-name="Нормальный"><text:bookmark-start text:name="anchor1038"/><text:bookmark-end text:name="anchor1038"/>38. Досмотр осуществляется инспектором в присутствии контролируемого лица или его представителя и (или) с применением видеозаписи. Досмотр в отсутствие контролируемого лица или его представителя<text:s/>может осуществляться только в случаях наличия у надзорного органа сведений о причинении вреда (ущерба) или об угрозе причинения вреда (ущерба) жизни, здоровью граждан, окружающей среде с обязательным применением видеозаписи.</text:p>
      <text:p text:style-name="P89">Информация об изменениях:</text:p>
      <text:p text:style-name="Информацияоверсии"><text:bookmark-start text:name="anchor1039"/><text:bookmark-end text:name="anchor1039"/>Пункт 39 изменен с 16 сентября 2025 г. -<text:s/><text:a xlink:href="http://ivo.garant.ru/document/redirect/412652725/1009" office:target-frame-name="_top" xlink:show="replace">Постановление</text:a><text:s/>Правительства России от 8 сентября 2025 г. № 1387</text:p>
      <text:p text:style-name="Информацияоверсии"><text:a xlink:href="http://ivo.garant.ru/document/redirect/76849773/1039" office:target-frame-name="_top" xlink:show="replace">См. предыдущую<text:s/>редакцию</text:a></text:p>
      <text:p text:style-name="Нормальный">39. Жалоба на решение территориального органа Федеральной службы по надзору в сфере природопользования, действия (бездействие) его должностных лиц при осуществлении государственного надзора рассматривается руководителем (заместителем руководителя) такого территориального органа либо центральным аппаратом Федеральной службы по надзору в сфере природопользования не более 15 рабочих дней со дня ее регистрации в информационной системе (подсистеме государственной информационной системы) досудебного обжалования.</text:p>
      <text:p text:style-name="P90">Информация об изменениях:</text:p>
      <text:p text:style-name="Информацияоверсии"><text:bookmark-start text:name="anchor1040"/><text:bookmark-end text:name="anchor1040"/>Пункт 40 изменен с 16 сентября 2025 г. -<text:s/><text:a xlink:href="http://ivo.garant.ru/document/redirect/412652725/1009" office:target-frame-name="_top" xlink:show="replace">Постановление</text:a><text:s/>Правительства России от 8 сентября 2025 г. № 1387</text:p>
      <text:p text:style-name="Информацияоверсии"><text:a xlink:href="http://ivo.garant.ru/document/redirect/76849773/1040" office:target-frame-name="_top" xlink:show="replace">См. предыдущую редакцию</text:a></text:p>
      <text:p text:style-name="Нормальный">40. Жалоба на действия (бездействие) руководителя (заместителя руководителя) территориального органа Федеральной службы по надзору в сфере природопользования при осуществлении государственного надзора рассматривается центральным аппаратом Федеральной службы по надзору в сфере природопользования не более 15 рабочих дней со дня ее регистрации в информационной системе (подсистеме государственной информационной системы) досудебного обжалования.</text:p>
      <text:p text:style-name="P91">Информация об изменениях:</text:p>
      <text:p text:style-name="Информацияоверсии"><text:bookmark-start text:name="anchor1041"/><text:bookmark-end text:name="anchor1041"/><text:soft-page-break/>Пункт 41 изменен с 8 июля 2026 г. -<text:s/><text:a xlink:href="http://ivo.garant.ru/document/redirect/414460393/1013" office:target-frame-name="_top" xlink:show="replace">Постановление</text:a><text:s/>Правительства России от 29 июня 2026 г. № 802</text:p>
      <text:p text:style-name="Информацияоверсии"><text:a xlink:href="http://ivo.garant.ru/document/redirect/483426076/1041" office:target-frame-name="_top" xlink:show="replace">См. предыдущую редакцию</text:a></text:p>
      <text:p text:style-name="Нормальный">41. Жалоба на решение Федеральной службы по надзору в сфере природопользования, принятое ее центральным аппаратом, решение должностного лица центрального аппарата Федеральной службы по надзору в сфере природопользования при осуществлении государственного надзора рассматривается руководителем Федеральной службы по надзору в сфере природопользования в течение 15 рабочих дней со дня ее регистрации в информационной системе (подсистеме государственной информационной системы) досудебного обжалования.</text:p>
      <text:p text:style-name="Нормальный">Жалоба на решения, действия (бездействие) руководителя Федеральной службы по надзору в сфере природопользования рассматривается руководителем Федеральной службы по надзору в сфере природопользования в течение 15 рабочих дней со дня ее регистрации в информационной системе (подсистеме государственной информационной системы) досудебного обжалования.</text:p>
      <text:p text:style-name="P92">Информация об изменениях:</text:p>
      <text:p text:style-name="Информацияоверсии"><text:bookmark-start text:name="anchor1042"/><text:bookmark-end text:name="anchor1042"/>Пункт 42 изменен с 8 июля 2026 г. -<text:s/><text:a xlink:href="http://ivo.garant.ru/document/redirect/414460393/1013" office:target-frame-name="_top" xlink:show="replace">Постановление</text:a><text:s/>Правительства<text:s/>России от 29 июня 2026 г. № 802</text:p>
      <text:p text:style-name="Информацияоверсии"><text:a xlink:href="http://ivo.garant.ru/document/redirect/483426076/1042" office:target-frame-name="_top" xlink:show="replace">См. предыдущую редакцию</text:a></text:p>
      <text:p text:style-name="Нормальный">42. Жалоба на решение учреждения, действия (бездействие) его должностных лиц рассматривается директором (заместителем директора)<text:s/>учреждения либо коллегиальным органом (комиссией) учреждения, создаваемым в соответствии с<text:s/><text:a xlink:href="#anchor1043" office:target-frame-name="_top" xlink:show="replace">пунктом 43</text:a><text:s/>настоящего Положения, в течение 15 рабочих дней со дня ее регистрации в информационной системе (подсистеме государственной информационной системы) досудебного обжалования.</text:p>
      <text:p text:style-name="Нормальный">Жалоба на действия (бездействие) директора (заместителя директора) учреждения рассматривается коллегиальным органом (комиссией) учреждения, создаваемым в соответствии с<text:s/><text:a xlink:href="#anchor1043" office:target-frame-name="_top" xlink:show="replace">пунктом 43</text:a><text:s/>настоящего Положения, в течение 15 рабочих дней со дня ее регистрации в информационной системе (подсистеме государственной информационной системы) досудебного обжалования.</text:p>
      <text:p text:style-name="Нормальный"><text:bookmark-start text:name="anchor1422"/><text:bookmark-end text:name="anchor1422"/>Жалоба контролируемого лица на решение об отнесении объектов государственного надзора к соответствующей категории риска рассматривается в течение 5 рабочих дней.</text:p>
      <text:p text:style-name="Нормальный"><text:bookmark-start text:name="anchor1043"/><text:bookmark-end text:name="anchor1043"/>43. В надзорных органах из числа их должностных лиц создаются коллегиальные органы (комиссии) для рассмотрения жалоб в составе не менее 3 должностных лиц.</text:p>
      <text:p text:style-name="P93">Информация об изменениях:</text:p>
      <text:p text:style-name="Информацияоверсии"><text:bookmark-start text:name="anchor1044"/><text:bookmark-end text:name="anchor1044"/>Положение дополнено пунктом 44 с 17 марта 2022 г. -<text:s/><text:a xlink:href="http://ivo.garant.ru/document/redirect/403712682/1001" office:target-frame-name="_top" xlink:show="replace">Постановление</text:a><text:s/>Правительства России от 16 марта 2022 г. № 382</text:p>
      <text:p text:style-name="Нормальный">44. В систему показателей результативности и эффективности деятельности надзорного органа входят:</text:p>
      <text:p text:style-name="Нормальный"><text:bookmark-start text:name="anchor1441"/><text:bookmark-end text:name="anchor1441"/>а) ключевой показатель государственного надзора, которым является отношение вреда, причиненного природным объектам и комплексам в результате хозяйственной и иной деятельности на особо охраняемых природных территориях федерального значения, к общему объему охраняемых законом ценностей (процентов) (далее - ключевой показатель);</text:p>
      <text:p text:style-name="Нормальный"><text:bookmark-start text:name="anchor1442"/><text:bookmark-end text:name="anchor1442"/>б) индикативные показатели<text:s/>государственного надзора.</text:p>
      <text:p text:style-name="P94">Информация об изменениях:</text:p>
      <text:p text:style-name="Информацияоверсии"><text:bookmark-start text:name="anchor1045"/><text:bookmark-end text:name="anchor1045"/>Положение дополнено пунктом 45 с 17 марта 2022 г. -<text:s/><text:a xlink:href="http://ivo.garant.ru/document/redirect/403712682/1001" office:target-frame-name="_top" xlink:show="replace">Постановление</text:a><text:s/>Правительства России от 16 марта 2022 г. № 382</text:p>
      <text:p text:style-name="Нормальный">45. Ключевой показатель (КП) рассчитывается по формуле:</text:p>
      <text:p text:style-name="Нормальный"/>
      <text:p text:style-name="P95">КП = (В<text:span text:style-name="T96">общ</text:span>/ВВП)<text:s/><draw:frame draw:style-name="a0" draw:name="Рисунок 1" text:anchor-type="as-char" svg:x="0in" svg:y="0in" svg:width="0.11811in" svg:height="0.19685in" style:rel-width="scale" style:rel-height="scale"><draw:image xlink:href="media/image1.png" xlink:type="simple" xlink:show="embed" xlink:actuate="onLoad"/><svg:title/><svg:desc/></draw:frame>100,</text:p>
      <text:p text:style-name="Нормальный"/>
      <text:p text:style-name="Нормальный">где:</text:p>
      <text:p text:style-name="Нормальный">В<text:span text:style-name="T97"> общ</text:span><text:s/>- вред, причиненный природным объектам и комплексам в границах особо охраняемых природных территорий за отчетный период (тыс. рублей);</text:p>
      <text:p text:style-name="Нормальный">ВВП - валовый внутренний продукт за отчетный период.</text:p>
      <text:soft-page-break/>
      <text:p text:style-name="P98">Информация об изменениях:</text:p>
      <text:p text:style-name="Информацияоверсии"><text:bookmark-start text:name="anchor1046"/><text:bookmark-end text:name="anchor1046"/>Положение дополнено пунктом 46 с 17 марта 2022 г. -<text:s/><text:a xlink:href="http://ivo.garant.ru/document/redirect/403712682/1001" office:target-frame-name="_top" xlink:show="replace">Постановление</text:a><text:s/>Правительства России от 16 марта 2022 г. № 382</text:p>
      <text:p text:style-name="Нормальный">46. Отчетным периодом для расчета значения<text:s/>ключевого показателя является календарный год.</text:p>
      <text:p text:style-name="P99">Информация об изменениях:</text:p>
      <text:p text:style-name="Информацияоверсии"><text:bookmark-start text:name="anchor1047"/><text:bookmark-end text:name="anchor1047"/>Положение дополнено пунктом 47 с 17 марта 2022 г. -<text:s/><text:a xlink:href="http://ivo.garant.ru/document/redirect/403712682/1001" office:target-frame-name="_top" xlink:show="replace">Постановление</text:a><text:s/>Правительства России от 16 марта 2022 г. № 382</text:p>
      <text:p text:style-name="Нормальный">47. Целевое значение ключевого показателя определяется исходя из ежегодного снижения значения ключевого показателя на 1 процент.</text:p>
      <text:p text:style-name="P100">Информация об изменениях:</text:p>
      <text:p text:style-name="Информацияоверсии">Положение дополнено приложением с 1 октября 2026 г. -<text:s/><text:a xlink:href="http://ivo.garant.ru/document/redirect/414460393/1014" office:target-frame-name="_top" xlink:show="replace">Постановление</text:a><text:s/>Правительства России от 29 июня 2026 г. № 802</text:p>
      <text:p text:style-name="Информацияоверсии"><text:a xlink:href="http://ivo.garant.ru/document/redirect/483426077/11000" office:target-frame-name="_top" xlink:show="replace">См. будущую редакцию</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margin-top="0.052in" fo:text-indent="0in"/>
      <style:text-properties fo:font-style="italic" style:font-style-asian="italic" fo:color="#353842" fo:hyphenate="false"/>
    </style:style>
    <style:style style:name="Комментарий" style:display-name="Комментарий" style:family="paragraph" style:parent-style-name="Textreference">
      <style:paragraph-properties fo:background-color="#F0F0F0"/>
      <style:text-properties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background-color="#F0F0F0"/>
      <style:text-properties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Textreference">
      <style:paragraph-properties fo:background-color="#EAEFED"/>
      <style:text-properties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замен" style:display-name="Взамен" style:family="paragraph" style:parent-style-name="Textreference">
      <style:paragraph-properties fo:margin-left="0.3in" fo:background-color="#FFF5AD">
        <style:tab-stops/>
      </style:paragraph-properties>
      <style:text-properties fo:background-color="#FFF5AD" fo:hyphenate="false"/>
    </style:style>
    <style:style style:name="Сравнение" style:display-name="Сравнение" style:family="paragraph" style:parent-style-name="Textreference">
      <style:paragraph-properties fo:margin-left="0.3in" fo:background-color="#F0F0F0">
        <style:tab-stops/>
      </style:paragraph-properties>
      <style:text-properties fo:background-color="#F0F0F0"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2" style:parent-style-name="Standard" style:family="paragraph">
      <style:paragraph-properties fo:text-align="start" fo:text-indent="0in"/>
      <style:text-properties style:font-name-asian="Times New Roman" style:font-name-complex="Times New Roman"/>
    </style:style>
    <style:style style:name="TableColumn4" style:family="table-column">
      <style:table-column-properties style:column-width="0.018in"/>
    </style:style>
    <style:style style:name="TableColumn5" style:family="table-column">
      <style:table-column-properties style:column-width="1.268in"/>
    </style:style>
    <style:style style:name="TableColumn6" style:family="table-column">
      <style:table-column-properties style:column-width="0.227in"/>
    </style:style>
    <style:style style:name="Table3" style:family="table">
      <style:table-properties style:width="1.5131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text-properties style:font-name-asian="Times New Roman" style:font-name-complex="Times New Roma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style:style style:name="T14" style:parent-style-name="Основнойшрифтабзаца" style:family="text">
      <style:text-properties style:font-name-asian="Times New Roman" style:font-name-complex="Times New Roman"/>
    </style:style>
    <style:style style:name="T15" style:parent-style-name="Основнойшрифтабзаца" style:family="text">
      <style:text-properties style:font-name-asian="Times New Roman" style:font-name-complex="Times New Roman"/>
    </style:style>
    <style:style style:name="T16" style:parent-style-name="Основнойшрифтабзаца" style:family="text">
      <style:text-properties style:font-name-asian="Times New Roman" style:font-name-complex="Times New Roman"/>
    </style:style>
  </office:automatic-styles>
  <office:master-styles>
    <style:master-page style:name="MP0" style:page-layout-name="PL0">
      <style:header>
        <text:p text:style-name="P2">Постановление Правительства РФ от 30 июня 2021 г. N 1090 "О федеральном государственном контроле ...</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Система ГАРАНТ</text:p>
            </table:table-cell>
            <table:table-cell table:style-name="TableCell12">
              <text:p text:style-name="P13"><text:span text:style-name="T14"><text:page-number text:fixed="false">3</text:page-number></text:span><text:span text:style-name="T15">/</text:span><text:span text:style-name="T16"><text:page-count style:num-format="1">16</text:page-count></text:span></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description>Документ экспортирован из системы ГАРАНТ</dc:description>
    <meta:initial-creator>НПП "Гарант-Сервис"</meta:initial-creator>
    <dc:creator>Анна</dc:creator>
    <meta:creation-date>2026-08-11T08:06:00Z</meta:creation-date>
    <dc:date>2026-08-11T08:06:00Z</dc:date>
    <meta:template xlink:href="Normal" xlink:type="simple"/>
    <meta:editing-cycles>2</meta:editing-cycles>
    <meta:editing-duration>PT0S</meta:editing-duration>
    <meta:user-defined meta:name="Company">НПП "Гарант-Сервис"</meta:user-defined>
    <meta:document-statistic meta:page-count="16" meta:paragraph-count="115" meta:word-count="8673" meta:character-count="57999" meta:row-count="412" meta:non-whitespace-character-count="49441"/>
  </office:meta>
</office:document-meta>
</file>